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le2" style:family="table">
      <style:table-properties style:width="20.003cm" table:align="margins"/>
    </style:style>
    <style:style style:name="Table2.A" style:family="table-column">
      <style:table-column-properties style:column-width="2cm" style:rel-column-width="6553*"/>
    </style:style>
    <style:style style:name="Table2.C" style:family="table-column">
      <style:table-column-properties style:column-width="3.574cm" style:rel-column-width="11708*"/>
    </style:style>
    <style:style style:name="Table2.D" style:family="table-column">
      <style:table-column-properties style:column-width="2.424cm" style:rel-column-width="7940*"/>
    </style:style>
    <style:style style:name="Table2.E" style:family="table-column">
      <style:table-column-properties style:column-width="1.699cm" style:rel-column-width="5565*"/>
    </style:style>
    <style:style style:name="Table2.G" style:family="table-column">
      <style:table-column-properties style:column-width="1.894cm" style:rel-column-width="6206*"/>
    </style:style>
    <style:style style:name="Table2.H" style:family="table-column">
      <style:table-column-properties style:column-width="3.99cm" style:rel-column-width="13070*"/>
    </style:style>
    <style:style style:name="Table2.A1" style:family="table-cell">
      <style:table-cell-properties fo:padding="0.049cm" fo:border-left="0.5pt solid #000000" fo:border-right="none" fo:border-top="0.5pt solid #000000" fo:border-bottom="0.5pt solid #000000"/>
    </style:style>
    <style:style style:name="Table2.H1" style:family="table-cell">
      <style:table-cell-properties fo:padding="0.049cm" fo:border="0.5pt solid #000000"/>
    </style:style>
    <style:style style:name="Table2.A2" style:family="table-cell">
      <style:table-cell-properties fo:padding="0.049cm" fo:border-left="0.5pt solid #000000" fo:border-right="none" fo:border-top="none" fo:border-bottom="0.5pt solid #000000"/>
    </style:style>
    <style:style style:name="Table2.H2" style:family="table-cell">
      <style:table-cell-properties fo:padding="0.049cm" fo:border-left="0.5pt solid #000000" fo:border-right="0.5pt solid #000000" fo:border-top="none" fo:border-bottom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fo:font-size="15pt" style:text-underline-style="none" fo:font-weight="bold" officeooo:rsid="0094f224" officeooo:paragraph-rsid="0094f224" style:font-size-asian="15pt" style:font-weight-asian="bold" style:font-size-complex="15pt" style:font-weight-complex="bold"/>
    </style:style>
    <style:style style:name="P3" style:family="paragraph" style:parent-style-name="Standard">
      <style:text-properties fo:font-size="15pt" style:text-underline-style="none" fo:font-weight="bold" officeooo:rsid="02e5276d" officeooo:paragraph-rsid="0243d27b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3019ed9" officeooo:paragraph-rsid="0245933a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3206457" officeooo:paragraph-rsid="0245933a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2ffe123" officeooo:paragraph-rsid="0245933a" style:font-size-asian="15pt" style:font-weight-asian="bold" style:font-size-complex="15pt" style:font-weight-complex="bold"/>
    </style:style>
    <style:style style:name="P7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2a643" style:font-size-asian="15pt" style:font-weight-asian="bold" style:font-size-complex="15pt" style:font-weight-complex="bold"/>
    </style:style>
    <style:style style:name="P8" style:family="paragraph" style:parent-style-name="Standard">
      <style:text-properties fo:font-size="15pt" style:text-underline-style="none" fo:font-weight="normal" officeooo:rsid="00ed8a6c" officeooo:paragraph-rsid="0082a5a6" style:font-size-asian="15pt" style:font-weight-asian="normal" style:font-size-complex="15pt" style:font-weight-complex="normal"/>
    </style:style>
    <style:style style:name="P9" style:family="paragraph" style:parent-style-name="Standard">
      <style:text-properties fo:font-size="15pt" style:text-underline-style="none" fo:font-weight="normal" officeooo:rsid="00ed8a6c" officeooo:paragraph-rsid="00a8a79a" style:font-size-asian="15pt" style:font-weight-asian="normal" style:font-size-complex="15pt" style:font-weight-complex="normal"/>
    </style:style>
    <style:style style:name="P10" style:family="paragraph" style:parent-style-name="Standard">
      <style:text-properties fo:font-size="15pt" style:text-underline-style="none" fo:font-weight="normal" officeooo:rsid="00875045" officeooo:paragraph-rsid="008b37f1" style:font-size-asian="15pt" style:font-weight-asian="normal" style:font-size-complex="15pt" style:font-weight-complex="normal"/>
    </style:style>
    <style:style style:name="P11" style:family="paragraph" style:parent-style-name="Standard">
      <style:text-properties fo:font-size="15pt" style:text-underline-style="none" fo:font-weight="normal" officeooo:rsid="00875045" officeooo:paragraph-rsid="00944524" style:font-size-asian="15pt" style:font-weight-asian="normal" style:font-size-complex="15pt" style:font-weight-complex="normal"/>
    </style:style>
    <style:style style:name="P12" style:family="paragraph" style:parent-style-name="Standard">
      <style:text-properties fo:font-size="15pt" style:text-underline-style="none" fo:font-weight="normal" officeooo:rsid="00875045" officeooo:paragraph-rsid="0094f224" style:font-size-asian="15pt" style:font-weight-asian="normal" style:font-size-complex="15pt" style:font-weight-complex="normal"/>
    </style:style>
    <style:style style:name="P13" style:family="paragraph" style:parent-style-name="Standard">
      <style:text-properties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14" style:family="paragraph" style:parent-style-name="Standard">
      <style:text-properties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15" style:family="paragraph" style:parent-style-name="Standard">
      <style:text-properties fo:font-size="15pt" style:text-underline-style="none" fo:font-weight="normal" officeooo:rsid="02ed8b63" officeooo:paragraph-rsid="0245933a" style:font-size-asian="15pt" style:font-weight-asian="normal" style:font-size-complex="15pt" style:font-weight-complex="normal"/>
    </style:style>
    <style:style style:name="P16" style:family="paragraph" style:parent-style-name="Standard">
      <style:text-properties fo:font-size="15pt" style:text-underline-style="none" fo:font-weight="normal" officeooo:rsid="02ee2436" officeooo:paragraph-rsid="0245933a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2ff71c9" officeooo:paragraph-rsid="0245933a" style:font-size-asian="15pt" style:font-weight-asian="normal" style:font-size-complex="15pt" style:font-weight-complex="normal"/>
    </style:style>
    <style:style style:name="P18" style:family="paragraph" style:parent-style-name="Standard">
      <style:text-properties fo:font-size="15pt" style:text-underline-style="none" fo:font-weight="normal" officeooo:rsid="00e195de" officeooo:paragraph-rsid="01ec71f9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f12ab3" officeooo:paragraph-rsid="0252a643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20c3d54" officeooo:paragraph-rsid="0252a643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d926a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82a5a6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547b93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3d27b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5933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solid" style:text-underline-width="auto" style:text-underline-color="font-color" officeooo:rsid="00b53b22" officeooo:paragraph-rsid="0243d27b" style:font-size-asian="15pt" style:font-size-complex="15pt"/>
    </style:style>
    <style:style style:name="P27" style:family="paragraph" style:parent-style-name="Standard">
      <style:text-properties fo:font-size="15pt" style:text-underline-style="solid" style:text-underline-width="auto" style:text-underline-color="font-color" officeooo:rsid="00b53b22" officeooo:paragraph-rsid="0245933a" style:font-size-asian="15pt" style:font-size-complex="15pt"/>
    </style:style>
    <style:style style:name="P28" style:family="paragraph" style:parent-style-name="Standard">
      <style:paragraph-properties fo:text-align="start" style:justify-single-word="false"/>
      <style:text-properties style:font-name="Calibri1" fo:font-size="12pt" style:text-underline-style="none" fo:font-weight="normal" officeooo:rsid="0104ebf3" officeooo:paragraph-rsid="01edbaa3" style:font-size-asian="12pt" style:font-weight-asian="normal" style:font-size-complex="12pt" style:font-weight-complex="normal"/>
    </style:style>
    <style:style style:name="P29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0" style:family="paragraph" style:parent-style-name="Standard">
      <style:paragraph-properties fo:text-align="start" style:justify-single-word="false" fo:break-before="pag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1" style:family="paragraph" style:parent-style-name="Standard">
      <style:text-properties officeooo:paragraph-rsid="00a8a79a"/>
    </style:style>
    <style:style style:name="P32" style:family="paragraph" style:parent-style-name="Standard">
      <style:paragraph-properties fo:text-align="start" style:justify-single-word="false"/>
      <style:text-properties officeooo:paragraph-rsid="01edbaa3"/>
    </style:style>
    <style:style style:name="P33" style:family="paragraph" style:parent-style-name="Standard">
      <style:text-properties fo:color="#000000" loext:opacity="100%" fo:font-size="15pt" style:text-underline-style="none" fo:font-weight="normal" officeooo:rsid="01034e99" officeooo:paragraph-rsid="02281a17" style:font-size-asian="15pt" style:font-weight-asian="normal" style:font-size-complex="15pt" style:font-weight-complex="normal"/>
    </style:style>
    <style:style style:name="P34" style:family="paragraph" style:parent-style-name="Standard">
      <style:text-properties fo:color="#000000" loext:opacity="100%" fo:font-size="15pt" style:text-underline-style="none" fo:font-weight="normal" officeooo:rsid="000333b2" officeooo:paragraph-rsid="01f83281" style:font-size-asian="15pt" style:font-weight-asian="normal" style:font-size-complex="15pt" style:font-weight-complex="normal"/>
    </style:style>
    <style:style style:name="P35" style:family="paragraph" style:parent-style-name="Standard">
      <style:text-properties fo:color="#000000" loext:opacity="100%" fo:font-size="15pt" style:text-underline-style="none" fo:font-weight="normal" officeooo:rsid="000333b2" officeooo:paragraph-rsid="01bc17f5" style:font-size-asian="15pt" style:font-weight-asian="normal" style:font-size-complex="15pt" style:font-weight-complex="normal"/>
    </style:style>
    <style:style style:name="P36" style:family="paragraph" style:parent-style-name="Standard">
      <style:text-properties fo:color="#000000" loext:opacity="100%" fo:font-size="15pt" style:text-underline-style="none" fo:font-weight="normal" officeooo:rsid="000333b2" officeooo:paragraph-rsid="02384345" style:font-size-asian="15pt" style:font-weight-asian="normal" style:font-size-complex="15pt" style:font-weight-complex="normal"/>
    </style:style>
    <style:style style:name="P37" style:family="paragraph" style:parent-style-name="Standard">
      <style:text-properties fo:color="#000000" loext:opacity="100%" fo:font-size="15pt" style:text-underline-style="none" fo:font-weight="normal" officeooo:rsid="000333b2" officeooo:paragraph-rsid="023fe44e" style:font-size-asian="15pt" style:font-weight-asian="normal" style:font-size-complex="15pt" style:font-weight-complex="normal"/>
    </style:style>
    <style:style style:name="P38" style:family="paragraph" style:parent-style-name="Standard">
      <style:text-properties fo:color="#000000" loext:opacity="100%" fo:font-size="15pt" style:text-underline-style="none" fo:font-weight="normal" officeooo:rsid="007f3977" officeooo:paragraph-rsid="01f83281" style:font-size-asian="15pt" style:font-weight-asian="normal" style:font-size-complex="15pt" style:font-weight-complex="normal"/>
    </style:style>
    <style:style style:name="P39" style:family="paragraph" style:parent-style-name="Standard">
      <style:text-properties fo:color="#000000" loext:opacity="100%" fo:font-size="15pt" style:text-underline-style="none" fo:font-weight="normal" officeooo:rsid="0004722d" officeooo:paragraph-rsid="007f3977" style:font-size-asian="15pt" style:font-weight-asian="normal" style:font-size-complex="15pt" style:font-weight-complex="normal"/>
    </style:style>
    <style:style style:name="P40" style:family="paragraph" style:parent-style-name="Standard">
      <style:text-properties fo:color="#000000" loext:opacity="100%" fo:font-size="15pt" style:text-underline-style="none" fo:font-weight="normal" officeooo:rsid="0004722d" officeooo:paragraph-rsid="00fe5371" style:font-size-asian="15pt" style:font-weight-asian="normal" style:font-size-complex="15pt" style:font-weight-complex="normal"/>
    </style:style>
    <style:style style:name="P41" style:family="paragraph" style:parent-style-name="Standard">
      <style:text-properties fo:color="#000000" loext:opacity="100%" fo:font-size="15pt" style:text-underline-style="none" fo:font-weight="normal" officeooo:rsid="0004722d" officeooo:paragraph-rsid="00f128b3" style:font-size-asian="15pt" style:font-weight-asian="normal" style:font-size-complex="15pt" style:font-weight-complex="normal"/>
    </style:style>
    <style:style style:name="P42" style:family="paragraph" style:parent-style-name="Standard">
      <style:text-properties fo:color="#000000" loext:opacity="100%" fo:font-size="15pt" style:text-underline-style="none" fo:font-weight="normal" officeooo:rsid="0004722d" officeooo:paragraph-rsid="02281a17" style:font-size-asian="15pt" style:font-weight-asian="normal" style:font-size-complex="15pt" style:font-weight-complex="normal"/>
    </style:style>
    <style:style style:name="P43" style:family="paragraph" style:parent-style-name="Standard">
      <style:text-properties fo:color="#000000" loext:opacity="100%" fo:font-size="15pt" style:text-underline-style="none" fo:font-weight="normal" officeooo:rsid="0004722d" officeooo:paragraph-rsid="022de181" style:font-size-asian="15pt" style:font-weight-asian="normal" style:font-size-complex="15pt" style:font-weight-complex="normal"/>
    </style:style>
    <style:style style:name="P44" style:family="paragraph" style:parent-style-name="Standard">
      <style:text-properties fo:color="#000000" loext:opacity="100%" fo:font-size="15pt" style:text-underline-style="none" fo:font-weight="normal" officeooo:rsid="0004722d" officeooo:paragraph-rsid="022f5bdb" style:font-size-asian="15pt" style:font-weight-asian="normal" style:font-size-complex="15pt" style:font-weight-complex="normal"/>
    </style:style>
    <style:style style:name="P45" style:family="paragraph" style:parent-style-name="Standard">
      <style:text-properties fo:color="#000000" loext:opacity="100%" fo:font-size="15pt" style:text-underline-style="none" fo:font-weight="normal" officeooo:rsid="0005c2bd" officeooo:paragraph-rsid="02296e0e" style:font-size-asian="15pt" style:font-weight-asian="normal" style:font-size-complex="15pt" style:font-weight-complex="normal"/>
    </style:style>
    <style:style style:name="P46" style:family="paragraph" style:parent-style-name="Standard">
      <style:text-properties fo:color="#000000" loext:opacity="100%" fo:font-size="15pt" style:text-underline-style="none" fo:font-weight="normal" officeooo:rsid="0005c2bd" officeooo:paragraph-rsid="023c5323" style:font-size-asian="15pt" style:font-weight-asian="normal" style:font-size-complex="15pt" style:font-weight-complex="normal"/>
    </style:style>
    <style:style style:name="P47" style:family="paragraph" style:parent-style-name="Standard">
      <style:text-properties fo:color="#000000" loext:opacity="100%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48" style:family="paragraph" style:parent-style-name="Standard">
      <style:text-properties fo:color="#000000" loext:opacity="100%" fo:font-size="15pt" style:text-underline-style="none" fo:font-weight="normal" officeooo:rsid="00e195de" officeooo:paragraph-rsid="0251a387" style:font-size-asian="15pt" style:font-weight-asian="normal" style:font-size-complex="15pt" style:font-weight-complex="normal"/>
    </style:style>
    <style:style style:name="P49" style:family="paragraph" style:parent-style-name="Standard">
      <style:paragraph-properties fo:break-before="page"/>
      <style:text-properties fo:color="#000000" loext:opacity="100%" fo:font-size="15pt" style:text-underline-style="none" fo:font-weight="normal" officeooo:rsid="0099375c" officeooo:paragraph-rsid="024d58bb" style:font-size-asian="15pt" style:font-weight-asian="normal" style:font-size-complex="15pt" style:font-weight-complex="normal"/>
    </style:style>
    <style:style style:name="P50" style:family="paragraph" style:parent-style-name="Standard">
      <style:text-properties fo:color="#000000" loext:opacity="100%" fo:font-size="15pt" style:text-underline-style="none" fo:font-weight="bold" officeooo:rsid="0005c2bd" officeooo:paragraph-rsid="022aef4d" style:font-size-asian="15pt" style:font-weight-asian="bold" style:font-size-complex="15pt" style:font-weight-complex="bold"/>
    </style:style>
    <style:style style:name="P51" style:family="paragraph" style:parent-style-name="Standard">
      <style:text-properties fo:color="#000000" loext:opacity="100%" fo:font-size="15pt" style:text-underline-style="none" fo:font-weight="bold" officeooo:rsid="0005c2bd" officeooo:paragraph-rsid="024d58bb" style:font-size-asian="15pt" style:font-weight-asian="bold" style:font-size-complex="15pt" style:font-weight-complex="bold"/>
    </style:style>
    <style:style style:name="P52" style:family="paragraph" style:parent-style-name="Standard">
      <style:text-properties fo:color="#000000" loext:opacity="100%" fo:font-size="15pt" style:text-underline-style="none" fo:font-weight="bold" officeooo:rsid="0005c2bd" officeooo:paragraph-rsid="025d8a48" style:font-size-asian="15pt" style:font-weight-asian="bold" style:font-size-complex="15pt" style:font-weight-complex="bold"/>
    </style:style>
    <style:style style:name="P53" style:family="paragraph" style:parent-style-name="Standard">
      <style:text-properties fo:color="#000000" loext:opacity="100%" fo:font-size="15pt" style:text-underline-style="none" fo:font-weight="bold" officeooo:rsid="00a005d7" officeooo:paragraph-rsid="00a211c4" style:font-size-asian="15pt" style:font-weight-asian="bold" style:font-size-complex="15pt" style:font-weight-complex="bold"/>
    </style:style>
    <style:style style:name="P54" style:family="paragraph" style:parent-style-name="Standard">
      <style:text-properties fo:color="#000000" loext:opacity="100%" fo:font-size="15pt" style:text-underline-style="none" fo:font-weight="bold" officeooo:rsid="00a005d7" officeooo:paragraph-rsid="00b0cb3d" style:font-size-asian="15pt" style:font-weight-asian="bold" style:font-size-complex="15pt" style:font-weight-complex="bold"/>
    </style:style>
    <style:style style:name="P55" style:family="paragraph" style:parent-style-name="Standard">
      <style:text-properties fo:color="#000000" loext:opacity="100%" fo:font-size="15pt" style:text-underline-style="none" fo:font-weight="bold" officeooo:rsid="00a005d7" officeooo:paragraph-rsid="00a691af" style:font-size-asian="15pt" style:font-weight-asian="bold" style:font-size-complex="15pt" style:font-weight-complex="bold"/>
    </style:style>
    <style:style style:name="P56" style:family="paragraph" style:parent-style-name="Standard">
      <style:text-properties fo:color="#000000" loext:opacity="100%" fo:font-size="15pt" style:text-underline-style="none" fo:font-weight="bold" officeooo:rsid="00a005d7" officeooo:paragraph-rsid="00a747e1" style:font-size-asian="15pt" style:font-weight-asian="bold" style:font-size-complex="15pt" style:font-weight-complex="bold"/>
    </style:style>
    <style:style style:name="P57" style:family="paragraph" style:parent-style-name="Standard">
      <style:text-properties fo:color="#000000" loext:opacity="100%" fo:font-size="15pt" style:text-underline-style="none" fo:font-weight="bold" officeooo:rsid="00ed8a6c" officeooo:paragraph-rsid="00fe7dc6" style:font-size-asian="15pt" style:font-weight-asian="bold" style:font-size-complex="15pt" style:font-weight-complex="bold"/>
    </style:style>
    <style:style style:name="P58" style:family="paragraph" style:parent-style-name="Standard">
      <style:text-properties fo:color="#000000" loext:opacity="100%" fo:font-size="15pt" style:text-underline-style="none" fo:font-weight="bold" officeooo:rsid="02281a17" officeooo:paragraph-rsid="02281a17" style:font-size-asian="15pt" style:font-weight-asian="bold" style:font-size-complex="15pt" style:font-weight-complex="bold"/>
    </style:style>
    <style:style style:name="P59" style:family="paragraph" style:parent-style-name="Standard">
      <style:text-properties fo:color="#000000" loext:opacity="100%" fo:font-size="15pt" style:text-underline-style="none" fo:font-weight="bold" officeooo:rsid="02281a17" officeooo:paragraph-rsid="02369538" style:font-size-asian="15pt" style:font-weight-asian="bold" style:font-size-complex="15pt" style:font-weight-complex="bold"/>
    </style:style>
    <style:style style:name="P60" style:family="paragraph" style:parent-style-name="Standard">
      <style:text-properties fo:color="#000000" loext:opacity="100%" fo:font-size="15pt" style:text-underline-style="none" fo:font-weight="bold" officeooo:rsid="02296e0e" officeooo:paragraph-rsid="024d58bb" style:font-size-asian="15pt" style:font-weight-asian="bold" style:font-size-complex="15pt" style:font-weight-complex="bold"/>
    </style:style>
    <style:style style:name="P61" style:family="paragraph" style:parent-style-name="Standard">
      <style:text-properties fo:color="#000000" loext:opacity="100%" fo:font-size="15pt" style:text-underline-style="none" fo:font-weight="bold" officeooo:rsid="02296e0e" officeooo:paragraph-rsid="0251a387" style:font-size-asian="15pt" style:font-weight-asian="bold" style:font-size-complex="15pt" style:font-weight-complex="bold"/>
    </style:style>
    <style:style style:name="P62" style:family="paragraph" style:parent-style-name="Standard">
      <style:text-properties fo:color="#000000" loext:opacity="100%" fo:font-size="15pt" style:text-underline-style="none" fo:font-weight="bold" officeooo:rsid="023c5323" officeooo:paragraph-rsid="025d8a48" style:font-size-asian="15pt" style:font-weight-asian="bold" style:font-size-complex="15pt" style:font-weight-complex="bold"/>
    </style:style>
    <style:style style:name="P63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e195de" officeooo:paragraph-rsid="024d58bb" style:font-size-asian="15pt" style:font-weight-asian="normal" style:font-size-complex="15pt" style:font-weight-complex="normal"/>
    </style:style>
    <style:style style:name="P64" style:family="paragraph" style:parent-style-name="Standard">
      <style:text-properties fo:color="#000000" loext:opacity="100%" fo:font-size="15pt" fo:font-style="italic" style:text-underline-style="none" fo:font-weight="normal" officeooo:rsid="0099375c" officeooo:paragraph-rsid="0251a387" style:font-size-asian="15pt" style:font-style-asian="italic" style:font-weight-asian="normal" style:font-size-complex="15pt" style:font-style-complex="italic" style:font-weight-complex="normal"/>
    </style:style>
    <style:style style:name="P65" style:family="paragraph" style:parent-style-name="Standard">
      <style:text-properties fo:color="#000000" loext:opacity="100%" fo:font-size="14pt" style:text-underline-style="none" fo:font-weight="normal" officeooo:rsid="02281a17" officeooo:paragraph-rsid="02547b93" style:font-size-asian="14pt" style:font-weight-asian="normal" style:font-size-complex="14pt" style:font-weight-complex="normal"/>
    </style:style>
    <style:style style:name="P66" style:family="paragraph" style:parent-style-name="Standard">
      <style:text-properties fo:color="#000000" loext:opacity="100%" fo:font-size="14pt" style:text-underline-style="none" fo:font-weight="normal" officeooo:rsid="0005c2bd" officeooo:paragraph-rsid="02547b93" style:font-size-asian="14pt" style:font-weight-asian="normal" style:font-size-complex="14pt" style:font-weight-complex="normal"/>
    </style:style>
    <style:style style:name="P67" style:family="paragraph" style:parent-style-name="Standard">
      <style:text-properties fo:color="#000000" loext:opacity="100%" fo:font-size="6pt" style:text-underline-style="none" fo:font-weight="bold" officeooo:rsid="02281a17" officeooo:paragraph-rsid="02281a17" style:font-size-asian="6pt" style:font-weight-asian="bold" style:font-size-complex="6pt" style:font-weight-complex="bold"/>
    </style:style>
    <style:style style:name="P68" style:family="paragraph" style:parent-style-name="Standard">
      <style:text-properties fo:color="#000000" loext:opacity="100%" fo:font-size="6pt" style:text-underline-style="none" fo:font-weight="bold" officeooo:rsid="00e195de" officeooo:paragraph-rsid="00a005d7" style:font-size-asian="6pt" style:font-weight-asian="bold" style:font-size-complex="6pt" style:font-weight-complex="bold"/>
    </style:style>
    <style:style style:name="P69" style:family="paragraph" style:parent-style-name="Standard">
      <style:text-properties fo:color="#000000" loext:opacity="100%" fo:font-size="6pt" style:text-underline-style="none" fo:font-weight="bold" officeooo:rsid="02296e0e" officeooo:paragraph-rsid="0251a387" style:font-size-asian="6pt" style:font-weight-asian="bold" style:font-size-complex="6pt" style:font-weight-complex="bold"/>
    </style:style>
    <style:style style:name="P70" style:family="paragraph" style:parent-style-name="Standard">
      <style:text-properties fo:color="#000000" loext:opacity="100%" fo:font-size="6pt" style:text-underline-style="none" fo:font-weight="normal" officeooo:rsid="01034e99" officeooo:paragraph-rsid="007f3977" style:font-size-asian="6pt" style:font-weight-asian="normal" style:font-size-complex="6pt" style:font-weight-complex="normal"/>
    </style:style>
    <style:style style:name="P71" style:family="paragraph" style:parent-style-name="Standard">
      <style:text-properties fo:color="#000000" loext:opacity="100%" fo:font-size="6pt" style:text-underline-style="none" fo:font-weight="normal" officeooo:rsid="0005f06a" officeooo:paragraph-rsid="01b60816" style:font-size-asian="6pt" style:font-weight-asian="normal" style:font-size-complex="6pt" style:font-weight-complex="normal"/>
    </style:style>
    <style:style style:name="P72" style:family="paragraph" style:parent-style-name="Standard">
      <style:text-properties fo:color="#000000" loext:opacity="100%" style:font-name="Calibri" fo:font-size="15pt" style:text-underline-style="none" fo:font-weight="normal" officeooo:rsid="02ff71c9" officeooo:paragraph-rsid="025acc3c" style:font-name-asian="NSimSun" style:font-size-asian="15pt" style:font-weight-asian="normal" style:font-name-complex="Lucida Sans1" style:font-size-complex="15pt" style:font-weight-complex="normal"/>
    </style:style>
    <style:style style:name="P73" style:family="paragraph" style:parent-style-name="Standard">
      <style:text-properties fo:color="#000000" loext:opacity="100%" style:font-name="Carolingia" fo:font-size="24pt" officeooo:paragraph-rsid="02547b93" style:font-size-asian="24pt" style:font-size-complex="24pt"/>
    </style:style>
    <style:style style:name="P74" style:family="paragraph" style:parent-style-name="Standard">
      <style:text-properties fo:color="#000000" loext:opacity="100%" style:font-name="Carolingia" fo:font-size="15pt" officeooo:paragraph-rsid="02547b93" style:font-size-asian="15pt" style:font-size-complex="15pt"/>
    </style:style>
    <style:style style:name="P75" style:family="paragraph" style:parent-style-name="Standard">
      <style:text-properties fo:color="#000000" loext:opacity="100%" style:font-name="Carolingia" fo:font-size="15pt" officeooo:paragraph-rsid="02664815" style:font-size-asian="15pt" style:font-size-complex="15pt"/>
    </style:style>
    <style:style style:name="P76" style:family="paragraph" style:parent-style-name="Standard">
      <style:text-properties fo:color="#000000" loext:opacity="100%" style:font-name="Carolingia" fo:font-size="15pt" fo:font-weight="bold" officeooo:paragraph-rsid="02664815" style:font-size-asian="15pt" style:font-weight-asian="bold" style:font-size-complex="15pt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fo:font-size="12pt" fo:font-weight="bold" officeooo:rsid="00e73d7d" officeooo:paragraph-rsid="01cd926a" style:font-size-asian="12pt" style:font-weight-asian="bold" style:font-size-complex="12pt" style:font-weight-complex="bold"/>
    </style:style>
    <style:style style:name="P78" style:family="paragraph" style:parent-style-name="Table_20_Contents">
      <style:paragraph-properties fo:text-align="center" style:justify-single-word="false"/>
      <style:text-properties fo:font-size="12pt" fo:font-weight="bold" officeooo:rsid="0008cba6" officeooo:paragraph-rsid="01cd926a" style:font-size-asian="12pt" style:font-weight-asian="bold" style:font-size-complex="12pt" style:font-weight-complex="bold"/>
    </style:style>
    <style:style style:name="P79" style:family="paragraph" style:parent-style-name="Table_20_Contents">
      <style:paragraph-properties fo:text-align="center" style:justify-single-word="false"/>
      <style:text-properties fo:font-size="12pt" officeooo:rsid="00e73d7d" officeooo:paragraph-rsid="01cd926a" style:font-size-asian="12pt" style:font-size-complex="12pt"/>
    </style:style>
    <style:style style:name="P80" style:family="paragraph" style:parent-style-name="Table_20_Contents">
      <style:paragraph-properties fo:text-align="center" style:justify-single-word="false"/>
      <style:text-properties fo:font-size="12pt" officeooo:rsid="0008cba6" officeooo:paragraph-rsid="01cd926a" style:font-size-asian="12pt" style:font-size-complex="12pt"/>
    </style:style>
    <style:style style:name="P81" style:family="paragraph" style:parent-style-name="Table_20_Contents">
      <style:paragraph-properties fo:text-align="center" style:justify-single-word="false"/>
      <style:text-properties fo:font-size="12pt" fo:font-weight="normal" officeooo:rsid="00e73d7d" officeooo:paragraph-rsid="01cd926a" style:font-size-asian="12pt" style:font-weight-asian="normal" style:font-size-complex="12pt" style:font-weight-complex="normal"/>
    </style:style>
    <style:style style:name="P82" style:family="paragraph" style:parent-style-name="Standard">
      <style:text-properties fo:color="#c9211e" loext:opacity="100%" fo:font-size="15pt" style:text-underline-style="none" fo:font-weight="bold" officeooo:rsid="0005c2bd" officeooo:paragraph-rsid="023fe44e" style:font-size-asian="15pt" style:font-weight-asian="bold" style:font-size-complex="15pt" style:font-weight-complex="bold"/>
    </style:style>
    <style:style style:name="P83" style:family="paragraph" style:parent-style-name="Standard">
      <style:paragraph-properties fo:text-align="center" style:justify-single-word="false" fo:break-before="page"/>
      <style:text-properties fo:font-size="40pt" style:text-underline-style="none" fo:font-weight="bold" officeooo:rsid="022634b9" officeooo:paragraph-rsid="022634b9" style:font-size-asian="40pt" style:font-weight-asian="bold" style:font-size-complex="40pt" style:font-weight-complex="bold"/>
    </style:style>
    <style:style style:name="P84" style:family="paragraph" style:parent-style-name="Standard">
      <style:text-properties fo:color="#127622" loext:opacity="100%"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85" style:family="paragraph" style:parent-style-name="Standard">
      <style:text-properties fo:color="#127622" loext:opacity="100%"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8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45933a" style:font-size-asian="15pt" style:font-weight-asian="bold" style:font-size-complex="15pt" style:font-weight-complex="bold"/>
    </style:style>
    <style:style style:name="P8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d5b58" officeooo:paragraph-rsid="0245933a" style:font-size-asian="15pt" style:font-weight-asian="bold" style:font-size-complex="15pt" style:font-weight-complex="bold"/>
    </style:style>
    <style:style style:name="P88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45933a" style:font-size-asian="15pt" style:font-weight-asian="bold" style:font-size-complex="15pt" style:font-weight-complex="bold"/>
    </style:style>
    <style:style style:name="P8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45933a" style:font-size-asian="15pt" style:font-weight-asian="bold" style:font-size-complex="15pt" style:font-weight-complex="bold"/>
    </style:style>
    <style:style style:name="P90" style:family="paragraph" style:parent-style-name="Standard">
      <style:paragraph-properties fo:break-before="page"/>
      <style:text-properties officeooo:paragraph-rsid="0243d27b"/>
    </style:style>
    <style:style style:name="P91" style:family="paragraph" style:parent-style-name="Standard">
      <style:text-properties style:font-name="Calibri" fo:font-size="15pt" style:text-underline-style="none" fo:font-weight="normal" officeooo:rsid="032e989d" officeooo:paragraph-rsid="0245933a" style:font-name-asian="NSimSun" style:font-size-asian="15pt" style:font-weight-asian="normal" style:font-name-complex="Lucida Sans1" style:font-size-complex="15pt" style:font-weight-complex="normal"/>
    </style:style>
    <style:style style:name="P92" style:family="paragraph" style:parent-style-name="Standard">
      <style:text-properties fo:font-size="6pt" officeooo:paragraph-rsid="01cd926a" style:font-size-asian="6pt" style:font-size-complex="6pt"/>
    </style:style>
    <style:style style:name="P93" style:family="paragraph" style:parent-style-name="Standard">
      <style:text-properties fo:font-size="6pt" style:text-underline-style="none" fo:font-weight="normal" officeooo:rsid="00e92cb2" officeooo:paragraph-rsid="00a8a79a" style:font-size-asian="6pt" style:font-weight-asian="normal" style:font-size-complex="6pt" style:font-weight-complex="normal"/>
    </style:style>
    <style:style style:name="P94" style:family="paragraph" style:parent-style-name="Standard">
      <style:text-properties fo:font-size="6pt" style:text-underline-style="none" fo:font-weight="bold" officeooo:rsid="0094f224" officeooo:paragraph-rsid="0094f224" style:font-size-asian="6pt" style:font-weight-asian="bold" style:font-size-complex="6pt" style:font-weight-complex="bold"/>
    </style:style>
    <style:style style:name="P95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05c2bd" officeooo:paragraph-rsid="007f3977" style:font-size-asian="15pt" style:font-weight-asian="normal" style:font-size-complex="15pt" style:font-weight-complex="normal"/>
    </style:style>
    <style:style style:name="P96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e195de" officeooo:paragraph-rsid="0251a387" style:font-size-asian="15pt" style:font-weight-asian="normal" style:font-size-complex="15pt" style:font-weight-complex="normal"/>
    </style:style>
    <style:style style:name="P97" style:family="paragraph" style:parent-style-name="Standard">
      <style:text-properties fo:color="#000000" loext:opacity="100%" fo:font-size="6pt" fo:font-style="normal" style:text-underline-style="none" fo:font-weight="bold" officeooo:rsid="00e123e4" officeooo:paragraph-rsid="0251a387" style:font-size-asian="6pt" style:font-style-asian="normal" style:font-weight-asian="bold" style:font-size-complex="6pt" style:font-style-complex="normal" style:font-weight-complex="bold"/>
    </style:style>
    <style:style style:name="P98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52a643" style:font-size-asian="15pt" style:font-weight-asian="bold" style:font-size-complex="15pt" style:font-weight-complex="bold"/>
    </style:style>
    <style:style style:name="P99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52a643" style:font-size-asian="15pt" style:font-weight-asian="normal" style:font-size-complex="15pt" style:font-weight-complex="normal"/>
    </style:style>
    <style:style style:name="P100" style:family="paragraph" style:parent-style-name="Standard">
      <style:paragraph-properties fo:text-align="start" style:justify-single-word="false" fo:break-before="page"/>
      <style:text-properties officeooo:paragraph-rsid="0252a643"/>
    </style:style>
    <style:style style:name="P101" style:family="paragraph" style:parent-style-name="Standard">
      <style:paragraph-properties fo:text-align="start" style:justify-single-word="false"/>
      <style:text-properties officeooo:paragraph-rsid="0252a643"/>
    </style:style>
    <style:style style:name="P102" style:family="paragraph" style:parent-style-name="Standard">
      <style:paragraph-properties fo:text-align="start" style:justify-single-word="false"/>
      <style:text-properties officeooo:paragraph-rsid="0268d2b5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officeooo:rsid="022eb8c7" style:font-size-asian="10pt" style:font-size-complex="10pt"/>
    </style:style>
    <style:style style:name="T3" style:family="text">
      <style:text-properties fo:font-size="10pt" officeooo:rsid="025d6c2a" style:font-size-asian="10pt" style:font-size-complex="10pt"/>
    </style:style>
    <style:style style:name="T4" style:family="text">
      <style:text-properties fo:font-size="10pt" officeooo:rsid="01a1c7c0" style:font-size-asian="10pt" style:font-size-complex="10pt"/>
    </style:style>
    <style:style style:name="T5" style:family="text">
      <style:text-properties fo:font-size="10pt" officeooo:rsid="022f5bdb" style:font-size-asian="10pt" style:font-size-complex="10pt"/>
    </style:style>
    <style:style style:name="T6" style:family="text">
      <style:text-properties fo:font-size="10pt" officeooo:rsid="022aef4d" style:font-size-asian="10pt" style:font-size-complex="10pt"/>
    </style:style>
    <style:style style:name="T7" style:family="text">
      <style:text-properties fo:font-size="10pt" officeooo:rsid="026a64db" style:font-size-asian="10pt" style:font-size-complex="10pt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fo:font-size="10pt" fo:font-weight="normal" officeooo:rsid="02369538" style:font-size-asian="10pt" style:font-weight-asian="normal" style:font-size-complex="10pt" style:font-weight-complex="normal"/>
    </style:style>
    <style:style style:name="T10" style:family="text">
      <style:text-properties fo:font-size="10pt" fo:font-weight="normal" officeooo:rsid="0249a997" style:font-size-asian="10pt" style:font-weight-asian="normal" style:font-size-complex="10pt" style:font-weight-complex="normal"/>
    </style:style>
    <style:style style:name="T11" style:family="text">
      <style:text-properties fo:font-size="10pt" fo:font-weight="normal" officeooo:rsid="024a1fa3" style:font-size-asian="10pt" style:font-weight-asian="normal" style:font-size-complex="10pt" style:font-weight-complex="normal"/>
    </style:style>
    <style:style style:name="T12" style:family="text">
      <style:text-properties fo:font-size="10pt" fo:font-weight="normal" officeooo:rsid="024cc1f6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4" style:family="text">
      <style:text-properties fo:font-size="10pt" fo:font-style="normal" officeooo:rsid="023c5323" style:font-size-asian="10pt" style:font-style-asian="normal" style:font-size-complex="10pt" style:font-style-complex="normal"/>
    </style:style>
    <style:style style:name="T15" style:family="text">
      <style:text-properties fo:font-size="10pt" fo:font-style="normal" officeooo:rsid="02325b42" style:font-size-asian="10pt" style:font-style-asian="normal" style:font-size-complex="10pt" style:font-style-complex="normal"/>
    </style:style>
    <style:style style:name="T16" style:family="text">
      <style:text-properties officeooo:rsid="022eb8c7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fo:font-weight="bold" officeooo:rsid="023d1fd0" style:font-weight-asian="bold" style:font-weight-complex="bold"/>
    </style:style>
    <style:style style:name="T19" style:family="text">
      <style:text-properties style:text-underline-style="none" fo:font-weight="bold" officeooo:rsid="02281a17" style:font-weight-asian="bold" style:font-weight-complex="bold"/>
    </style:style>
    <style:style style:name="T20" style:family="text">
      <style:text-properties officeooo:rsid="000333b2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weight="normal" officeooo:rsid="00a1c686" style:font-weight-asian="normal" style:font-weight-complex="normal"/>
    </style:style>
    <style:style style:name="T23" style:family="text">
      <style:text-properties fo:font-weight="normal" officeooo:rsid="00a211c4" style:font-weight-asian="normal" style:font-weight-complex="normal"/>
    </style:style>
    <style:style style:name="T24" style:family="text">
      <style:text-properties fo:font-weight="normal" officeooo:rsid="00a490ee" style:font-weight-asian="normal" style:font-weight-complex="normal"/>
    </style:style>
    <style:style style:name="T25" style:family="text">
      <style:text-properties fo:font-weight="normal" officeooo:rsid="00a691af" style:font-weight-asian="normal" style:font-weight-complex="normal"/>
    </style:style>
    <style:style style:name="T26" style:family="text">
      <style:text-properties fo:font-weight="normal" officeooo:rsid="00a6d62f" style:font-weight-asian="normal" style:font-weight-complex="normal"/>
    </style:style>
    <style:style style:name="T27" style:family="text">
      <style:text-properties fo:font-weight="normal" officeooo:rsid="00ab030e" style:font-weight-asian="normal" style:font-weight-complex="normal"/>
    </style:style>
    <style:style style:name="T28" style:family="text">
      <style:text-properties fo:font-weight="normal" officeooo:rsid="00af0c0d" style:font-weight-asian="normal" style:font-weight-complex="normal"/>
    </style:style>
    <style:style style:name="T29" style:family="text">
      <style:text-properties fo:font-weight="normal" officeooo:rsid="00b0cb3d" style:font-weight-asian="normal" style:font-weight-complex="normal"/>
    </style:style>
    <style:style style:name="T30" style:family="text">
      <style:text-properties fo:font-weight="normal" officeooo:rsid="00e195de" style:font-weight-asian="normal" style:font-weight-complex="normal"/>
    </style:style>
    <style:style style:name="T31" style:family="text">
      <style:text-properties fo:font-weight="normal" officeooo:rsid="00fe7dc6" style:font-weight-asian="normal" style:font-weight-complex="normal"/>
    </style:style>
    <style:style style:name="T32" style:family="text">
      <style:text-properties officeooo:rsid="0004722d"/>
    </style:style>
    <style:style style:name="T33" style:family="text">
      <style:text-properties officeooo:rsid="0004d0f1"/>
    </style:style>
    <style:style style:name="T34" style:family="text">
      <style:text-properties fo:font-weight="bold" style:font-weight-asian="bold" style:font-weight-complex="bold"/>
    </style:style>
    <style:style style:name="T35" style:family="text">
      <style:text-properties fo:font-weight="bold" officeooo:rsid="0004d0f1" style:font-weight-asian="bold" style:font-weight-complex="bold"/>
    </style:style>
    <style:style style:name="T36" style:family="text">
      <style:text-properties fo:font-weight="bold" officeooo:rsid="002f88c8" style:font-weight-asian="bold" style:font-weight-complex="bold"/>
    </style:style>
    <style:style style:name="T37" style:family="text">
      <style:text-properties fo:font-weight="bold" officeooo:rsid="000333b2" style:font-weight-asian="bold" style:font-weight-complex="bold"/>
    </style:style>
    <style:style style:name="T38" style:family="text">
      <style:text-properties fo:font-weight="bold" officeooo:rsid="00ee811d" style:font-weight-asian="bold" style:font-weight-complex="bold"/>
    </style:style>
    <style:style style:name="T39" style:family="text">
      <style:text-properties fo:font-weight="bold" officeooo:rsid="02281a17" style:font-weight-asian="bold" style:font-weight-complex="bold"/>
    </style:style>
    <style:style style:name="T40" style:family="text">
      <style:text-properties fo:font-weight="bold" officeooo:rsid="007e1afb" style:font-weight-asian="bold" style:font-weight-complex="bold"/>
    </style:style>
    <style:style style:name="T41" style:family="text">
      <style:text-properties fo:font-weight="bold" officeooo:rsid="00834f26" style:font-weight-asian="bold" style:font-weight-complex="bold"/>
    </style:style>
    <style:style style:name="T42" style:family="text">
      <style:text-properties fo:font-weight="bold" officeooo:rsid="00ef6d5d" style:font-weight-asian="bold" style:font-weight-complex="bold"/>
    </style:style>
    <style:style style:name="T43" style:family="text">
      <style:text-properties fo:font-weight="bold" officeooo:rsid="00f128b3" style:font-weight-asian="bold" style:font-weight-complex="bold"/>
    </style:style>
    <style:style style:name="T44" style:family="text">
      <style:text-properties fo:font-weight="bold" officeooo:rsid="00f22a14" style:font-weight-asian="bold" style:font-weight-complex="bold"/>
    </style:style>
    <style:style style:name="T45" style:family="text">
      <style:text-properties fo:font-weight="bold" officeooo:rsid="00f5e6b6" style:font-weight-asian="bold" style:font-weight-complex="bold"/>
    </style:style>
    <style:style style:name="T46" style:family="text">
      <style:text-properties fo:font-weight="bold" officeooo:rsid="00fe5371" style:font-weight-asian="bold" style:font-weight-complex="bold"/>
    </style:style>
    <style:style style:name="T47" style:family="text">
      <style:text-properties fo:font-weight="bold" officeooo:rsid="002e5be7" style:font-weight-asian="bold" style:font-weight-complex="bold"/>
    </style:style>
    <style:style style:name="T48" style:family="text">
      <style:text-properties fo:font-weight="bold" officeooo:rsid="00f843f9" style:font-weight-asian="bold" style:font-weight-complex="bold"/>
    </style:style>
    <style:style style:name="T49" style:family="text">
      <style:text-properties fo:font-weight="bold" officeooo:rsid="00f9a2d2" style:font-weight-asian="bold" style:font-weight-complex="bold"/>
    </style:style>
    <style:style style:name="T50" style:family="text">
      <style:text-properties fo:font-weight="bold" officeooo:rsid="022aef4d" style:font-weight-asian="bold" style:font-weight-complex="bold"/>
    </style:style>
    <style:style style:name="T51" style:family="text">
      <style:text-properties fo:font-weight="bold" officeooo:rsid="022f5bdb" style:font-weight-asian="bold" style:font-weight-complex="bold"/>
    </style:style>
    <style:style style:name="T52" style:family="text">
      <style:text-properties fo:font-weight="bold" officeooo:rsid="023079ce" style:font-weight-asian="bold" style:font-weight-complex="bold"/>
    </style:style>
    <style:style style:name="T53" style:family="text">
      <style:text-properties fo:font-weight="bold" officeooo:rsid="02325b42" style:font-weight-asian="bold" style:font-weight-complex="bold"/>
    </style:style>
    <style:style style:name="T54" style:family="text">
      <style:text-properties fo:font-weight="bold" officeooo:rsid="02369538" style:font-weight-asian="bold" style:font-weight-complex="bold"/>
    </style:style>
    <style:style style:name="T55" style:family="text">
      <style:text-properties fo:font-weight="bold" officeooo:rsid="02384345" style:font-weight-asian="bold" style:font-weight-complex="bold"/>
    </style:style>
    <style:style style:name="T56" style:family="text">
      <style:text-properties fo:font-weight="bold" officeooo:rsid="023c5323" style:font-weight-asian="bold" style:font-weight-complex="bold"/>
    </style:style>
    <style:style style:name="T57" style:family="text">
      <style:text-properties fo:font-weight="bold" officeooo:rsid="023fe44e" style:font-weight-asian="bold" style:font-weight-complex="bold"/>
    </style:style>
    <style:style style:name="T58" style:family="text">
      <style:text-properties fo:font-weight="bold" officeooo:rsid="02e33bd3" style:font-weight-asian="bold" style:font-weight-complex="bold"/>
    </style:style>
    <style:style style:name="T59" style:family="text">
      <style:text-properties fo:font-weight="bold" officeooo:rsid="02e3d4c5" style:font-weight-asian="bold" style:font-weight-complex="bold"/>
    </style:style>
    <style:style style:name="T60" style:family="text">
      <style:text-properties fo:font-weight="bold" officeooo:rsid="02e3f378" style:font-weight-asian="bold" style:font-weight-complex="bold"/>
    </style:style>
    <style:style style:name="T61" style:family="text">
      <style:text-properties fo:font-weight="bold" officeooo:rsid="02f8dd31" style:font-weight-asian="bold" style:font-weight-complex="bold"/>
    </style:style>
    <style:style style:name="T62" style:family="text">
      <style:text-properties fo:font-weight="bold" officeooo:rsid="02f9d4fa" style:font-weight-asian="bold" style:font-weight-complex="bold"/>
    </style:style>
    <style:style style:name="T63" style:family="text">
      <style:text-properties fo:font-weight="bold" officeooo:rsid="02fa7f8c" style:font-weight-asian="bold" style:font-weight-complex="bold"/>
    </style:style>
    <style:style style:name="T64" style:family="text">
      <style:text-properties fo:font-weight="bold" officeooo:rsid="0307787c" style:font-weight-asian="bold" style:font-weight-complex="bold"/>
    </style:style>
    <style:style style:name="T65" style:family="text">
      <style:text-properties fo:font-weight="bold" officeooo:rsid="030a97bb" style:font-weight-asian="bold" style:font-weight-complex="bold"/>
    </style:style>
    <style:style style:name="T66" style:family="text">
      <style:text-properties fo:font-weight="bold" officeooo:rsid="025c535b" style:font-weight-asian="bold" style:font-weight-complex="bold"/>
    </style:style>
    <style:style style:name="T67" style:family="text">
      <style:text-properties fo:font-weight="bold" officeooo:rsid="025d8a48" style:font-weight-asian="bold" style:font-weight-complex="bold"/>
    </style:style>
    <style:style style:name="T68" style:family="text">
      <style:text-properties fo:font-weight="bold" officeooo:rsid="02621403" style:font-weight-asian="bold" style:font-weight-complex="bold"/>
    </style:style>
    <style:style style:name="T69" style:family="text">
      <style:text-properties fo:font-weight="bold" officeooo:rsid="0262e8d4" style:font-weight-asian="bold" style:font-weight-complex="bold"/>
    </style:style>
    <style:style style:name="T70" style:family="text">
      <style:text-properties fo:font-weight="bold" officeooo:rsid="0264c656" style:font-weight-asian="bold" style:font-weight-complex="bold"/>
    </style:style>
    <style:style style:name="T71" style:family="text">
      <style:text-properties officeooo:rsid="00061258"/>
    </style:style>
    <style:style style:name="T72" style:family="text">
      <style:text-properties fo:font-size="13pt" style:font-size-asian="13pt" style:font-size-complex="13pt"/>
    </style:style>
    <style:style style:name="T73" style:family="text">
      <style:text-properties fo:font-size="13pt" officeooo:rsid="001157bb" style:font-size-asian="13pt" style:font-size-complex="13pt"/>
    </style:style>
    <style:style style:name="T74" style:family="text">
      <style:text-properties fo:font-size="13pt" officeooo:rsid="0066775a" style:font-size-asian="13pt" style:font-size-complex="13pt"/>
    </style:style>
    <style:style style:name="T75" style:family="text">
      <style:text-properties fo:font-size="13pt" fo:font-style="italic" style:font-size-asian="13pt" style:font-style-asian="italic" style:font-size-complex="13pt" style:font-style-complex="italic"/>
    </style:style>
    <style:style style:name="T76" style:family="text">
      <style:text-properties style:font-name="Calibri" fo:font-size="13pt" officeooo:rsid="01bc3d2d" style:font-name-asian="Calibri" style:font-size-asian="13pt" style:font-name-complex="Calibri" style:font-size-complex="13pt"/>
    </style:style>
    <style:style style:name="T77" style:family="text">
      <style:text-properties style:font-name="Calibri" officeooo:rsid="032e989d" style:font-name-asian="NSimSun" style:font-name-complex="Lucida Sans1"/>
    </style:style>
    <style:style style:name="T78" style:family="text">
      <style:text-properties style:font-name="Calibri" officeooo:rsid="03319dc8" style:font-name-asian="NSimSun" style:font-name-complex="Lucida Sans1"/>
    </style:style>
    <style:style style:name="T79" style:family="text">
      <style:text-properties style:font-name="Calibri" officeooo:rsid="032fc22a" style:font-name-asian="NSimSun" style:font-name-complex="Lucida Sans1"/>
    </style:style>
    <style:style style:name="T80" style:family="text">
      <style:text-properties style:font-name="Calibri" officeooo:rsid="033271c1" style:font-name-asian="NSimSun" style:font-name-complex="Lucida Sans1"/>
    </style:style>
    <style:style style:name="T81" style:family="text">
      <style:text-properties style:font-name="Calibri" officeooo:rsid="03335b3b" style:font-name-asian="NSimSun" style:font-name-complex="Lucida Sans1"/>
    </style:style>
    <style:style style:name="T82" style:family="text">
      <style:text-properties style:font-name="Calibri" officeooo:rsid="02f23896" style:font-name-asian="Calibri" style:font-name-complex="Calibri"/>
    </style:style>
    <style:style style:name="T83" style:family="text">
      <style:text-properties style:font-name="Calibri" officeooo:rsid="02fc1b20" style:font-name-asian="Calibri" style:font-name-complex="Calibri"/>
    </style:style>
    <style:style style:name="T84" style:family="text">
      <style:text-properties style:font-name="Calibri" officeooo:rsid="018e8bdf" style:font-name-asian="Calibri" style:font-name-complex="Calibri"/>
    </style:style>
    <style:style style:name="T85" style:family="text">
      <style:text-properties style:font-name="Calibri" officeooo:rsid="0249a997" style:font-name-asian="Calibri" style:font-name-complex="Calibri"/>
    </style:style>
    <style:style style:name="T86" style:family="text">
      <style:text-properties officeooo:rsid="002cedcc"/>
    </style:style>
    <style:style style:name="T87" style:family="text">
      <style:text-properties officeooo:rsid="002f88c8"/>
    </style:style>
    <style:style style:name="T88" style:family="text">
      <style:text-properties officeooo:rsid="003468fb"/>
    </style:style>
    <style:style style:name="T89" style:family="text">
      <style:text-properties officeooo:rsid="003f7803"/>
    </style:style>
    <style:style style:name="T90" style:family="text">
      <style:text-properties officeooo:rsid="00ed8a6c"/>
    </style:style>
    <style:style style:name="T91" style:family="text">
      <style:text-properties officeooo:rsid="00ed33a1"/>
    </style:style>
    <style:style style:name="T92" style:family="text">
      <style:text-properties officeooo:rsid="00e56fb7"/>
    </style:style>
    <style:style style:name="T93" style:family="text">
      <style:text-properties officeooo:rsid="00f835b5"/>
    </style:style>
    <style:style style:name="T94" style:family="text">
      <style:text-properties officeooo:rsid="012d52a1"/>
    </style:style>
    <style:style style:name="T95" style:family="text">
      <style:text-properties officeooo:rsid="00e76829"/>
    </style:style>
    <style:style style:name="T96" style:family="text">
      <style:text-properties officeooo:rsid="0083195a"/>
    </style:style>
    <style:style style:name="T97" style:family="text">
      <style:text-properties officeooo:rsid="008859d8"/>
    </style:style>
    <style:style style:name="T98" style:family="text">
      <style:text-properties officeooo:rsid="008b37f1"/>
    </style:style>
    <style:style style:name="T99" style:family="text">
      <style:text-properties officeooo:rsid="008fd917"/>
    </style:style>
    <style:style style:name="T100" style:family="text">
      <style:text-properties officeooo:rsid="009132bd"/>
    </style:style>
    <style:style style:name="T101" style:family="text">
      <style:text-properties officeooo:rsid="009204b7"/>
    </style:style>
    <style:style style:name="T102" style:family="text">
      <style:text-properties officeooo:rsid="0094f224"/>
    </style:style>
    <style:style style:name="T103" style:family="text">
      <style:text-properties officeooo:rsid="00951f51"/>
    </style:style>
    <style:style style:name="T104" style:family="text">
      <style:text-properties officeooo:rsid="0095abea"/>
    </style:style>
    <style:style style:name="T105" style:family="text">
      <style:text-properties officeooo:rsid="0097a604"/>
    </style:style>
    <style:style style:name="T106" style:family="text">
      <style:text-properties officeooo:rsid="00a1c686"/>
    </style:style>
    <style:style style:name="T107" style:family="text">
      <style:text-properties officeooo:rsid="00a211c4"/>
    </style:style>
    <style:style style:name="T108" style:family="text">
      <style:text-properties officeooo:rsid="00a691af"/>
    </style:style>
    <style:style style:name="T109" style:family="text">
      <style:text-properties fo:font-style="italic" fo:font-weight="normal" officeooo:rsid="00a747e1" style:font-style-asian="italic" style:font-weight-asian="normal" style:font-style-complex="italic" style:font-weight-complex="normal"/>
    </style:style>
    <style:style style:name="T110" style:family="text">
      <style:text-properties fo:font-style="italic" fo:font-weight="normal" officeooo:rsid="010034ae" style:font-style-asian="italic" style:font-weight-asian="normal" style:font-style-complex="italic" style:font-weight-complex="normal"/>
    </style:style>
    <style:style style:name="T111" style:family="text">
      <style:text-properties officeooo:rsid="00a8a79a"/>
    </style:style>
    <style:style style:name="T112" style:family="text">
      <style:text-properties fo:color="#000000" loext:opacity="100%"/>
    </style:style>
    <style:style style:name="T113" style:family="text">
      <style:text-properties fo:color="#000000" loext:opacity="100%" fo:font-weight="normal" style:font-weight-asian="normal" style:font-weight-complex="normal"/>
    </style:style>
    <style:style style:name="T114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115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116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117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118" style:family="text">
      <style:text-properties fo:color="#000000" loext:opacity="100%" style:font-name="Calibri" style:font-name-asian="NSimSun" style:font-name-complex="Lucida Sans1"/>
    </style:style>
    <style:style style:name="T119" style:family="text">
      <style:text-properties fo:color="#000000" loext:opacity="100%" style:font-name="Calibri" officeooo:rsid="032e989d" style:font-name-asian="NSimSun" style:font-name-complex="Lucida Sans1"/>
    </style:style>
    <style:style style:name="T120" style:family="text">
      <style:text-properties fo:color="#000000" loext:opacity="100%" style:font-name="Calibri" officeooo:rsid="033271c1" style:font-name-asian="NSimSun" style:font-name-complex="Lucida Sans1"/>
    </style:style>
    <style:style style:name="T121" style:family="text">
      <style:text-properties fo:color="#000000" loext:opacity="100%" style:font-name="Calibri" officeooo:rsid="03335b3b" style:font-name-asian="NSimSun" style:font-name-complex="Lucida Sans1"/>
    </style:style>
    <style:style style:name="T122" style:family="text">
      <style:text-properties fo:color="#000000" loext:opacity="100%" style:font-name="Calibri" officeooo:rsid="02ff71c9" style:font-name-asian="NSimSun" style:font-name-complex="Lucida Sans1"/>
    </style:style>
    <style:style style:name="T123" style:family="text">
      <style:text-properties fo:color="#000000" loext:opacity="100%" style:font-name="Calibri" officeooo:rsid="02f0ba6f" style:font-name-asian="NSimSun" style:font-name-complex="Lucida Sans1"/>
    </style:style>
    <style:style style:name="T124" style:family="text">
      <style:text-properties fo:color="#000000" loext:opacity="100%" style:font-name="Calibri" officeooo:rsid="030a97bb" style:font-name-asian="NSimSun" style:font-name-complex="Lucida Sans1"/>
    </style:style>
    <style:style style:name="T125" style:family="text">
      <style:text-properties fo:color="#000000" loext:opacity="100%" style:font-name="Calibri" officeooo:rsid="0167012c" style:font-name-asian="NSimSun" style:font-name-complex="Lucida Sans1"/>
    </style:style>
    <style:style style:name="T126" style:family="text">
      <style:text-properties fo:color="#000000" loext:opacity="100%" style:font-name="Calibri" officeooo:rsid="03073e55" style:font-name-asian="NSimSun" style:font-name-complex="Lucida Sans1"/>
    </style:style>
    <style:style style:name="T127" style:family="text">
      <style:text-properties fo:color="#000000" loext:opacity="100%" style:font-name="Calibri" officeooo:rsid="03093b84" style:font-name-asian="NSimSun" style:font-name-complex="Lucida Sans1"/>
    </style:style>
    <style:style style:name="T128" style:family="text">
      <style:text-properties fo:color="#000000" loext:opacity="100%" style:font-name="Calibri" officeooo:rsid="025acc3c" style:font-name-asian="NSimSun" style:font-name-complex="Lucida Sans1"/>
    </style:style>
    <style:style style:name="T129" style:family="text">
      <style:text-properties fo:color="#000000" loext:opacity="100%" style:font-name="Calibri" officeooo:rsid="02f23896" style:font-name-asian="Calibri" style:font-name-complex="Calibri"/>
    </style:style>
    <style:style style:name="T130" style:family="text">
      <style:text-properties fo:color="#000000" loext:opacity="100%" style:font-name="Calibri" fo:font-weight="bold" officeooo:rsid="030a97bb" style:font-name-asian="NSimSun" style:font-weight-asian="bold" style:font-name-complex="Lucida Sans1" style:font-weight-complex="bold"/>
    </style:style>
    <style:style style:name="T131" style:family="text">
      <style:text-properties fo:color="#000000" loext:opacity="100%" style:font-name="Calibri" fo:font-weight="bold" officeooo:rsid="025acc3c" style:font-name-asian="NSimSun" style:font-weight-asian="bold" style:font-name-complex="Lucida Sans1" style:font-weight-complex="bold"/>
    </style:style>
    <style:style style:name="T132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133" style:family="text">
      <style:text-properties fo:color="#000000" loext:opacity="100%" fo:font-size="15pt" style:text-underline-style="none" fo:font-weight="normal" officeooo:rsid="02680a15" style:font-size-asian="15pt" style:font-weight-asian="normal" style:font-size-complex="15pt" style:font-weight-complex="normal"/>
    </style:style>
    <style:style style:name="T134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135" style:family="text">
      <style:text-properties fo:color="#000000" loext:opacity="100%" officeooo:rsid="02384345"/>
    </style:style>
    <style:style style:name="T136" style:family="text">
      <style:text-properties fo:color="#000000" loext:opacity="100%" officeooo:rsid="023fe44e"/>
    </style:style>
    <style:style style:name="T137" style:family="text">
      <style:text-properties fo:color="#000000" loext:opacity="100%" fo:font-size="10pt" fo:font-weight="normal" officeooo:rsid="023fe44e" style:font-size-asian="10pt" style:font-weight-asian="normal" style:font-size-complex="10pt" style:font-weight-complex="normal"/>
    </style:style>
    <style:style style:name="T138" style:family="text">
      <style:text-properties fo:color="#000000" loext:opacity="100%" fo:font-size="10pt" fo:font-weight="normal" officeooo:rsid="02384345" style:font-size-asian="10pt" style:font-weight-asian="normal" style:font-size-complex="10pt" style:font-weight-complex="normal"/>
    </style:style>
    <style:style style:name="T139" style:family="text">
      <style:text-properties fo:color="#000000" loext:opacity="100%" fo:font-size="10pt" fo:font-weight="normal" officeooo:rsid="023c5323" style:font-size-asian="10pt" style:font-weight-asian="normal" style:font-size-complex="10pt" style:font-weight-complex="normal"/>
    </style:style>
    <style:style style:name="T140" style:family="text">
      <style:text-properties fo:color="#000000" loext:opacity="100%" fo:font-size="10pt" fo:font-weight="normal" officeooo:rsid="025c535b" style:font-size-asian="10pt" style:font-weight-asian="normal" style:font-size-complex="10pt" style:font-weight-complex="normal"/>
    </style:style>
    <style:style style:name="T141" style:family="text">
      <style:text-properties fo:color="#000000" loext:opacity="100%" fo:font-size="10pt" fo:font-style="normal" fo:font-weight="normal" officeooo:rsid="023c5323" style:font-size-asian="10pt" style:font-style-asian="normal" style:font-weight-asian="normal" style:font-size-complex="10pt" style:font-style-complex="normal" style:font-weight-complex="normal"/>
    </style:style>
    <style:style style:name="T142" style:family="text">
      <style:text-properties fo:color="#000000" loext:opacity="100%" officeooo:rsid="023c5323"/>
    </style:style>
    <style:style style:name="T143" style:family="text">
      <style:text-properties fo:color="#000000" loext:opacity="100%" fo:font-style="normal" officeooo:rsid="023c5323" style:font-style-asian="normal" style:font-style-complex="normal"/>
    </style:style>
    <style:style style:name="T144" style:family="text">
      <style:text-properties fo:color="#000000" loext:opacity="100%" officeooo:rsid="020c470c"/>
    </style:style>
    <style:style style:name="T145" style:family="text">
      <style:text-properties fo:color="#000000" loext:opacity="100%" officeooo:rsid="025c535b"/>
    </style:style>
    <style:style style:name="T146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47" style:family="text">
      <style:text-properties style:font-name="Calibri1" fo:font-size="12pt" style:text-underline-style="none" fo:font-weight="normal" officeooo:rsid="02047387" style:font-size-asian="12pt" style:font-weight-asian="normal" style:font-size-complex="12pt" style:font-weight-complex="normal"/>
    </style:style>
    <style:style style:name="T148" style:family="text">
      <style:text-properties style:font-name="Calibri1" fo:font-size="12pt" style:text-underline-style="none" fo:font-weight="normal" officeooo:rsid="020551b1" style:font-size-asian="12pt" style:font-weight-asian="normal" style:font-size-complex="12pt" style:font-weight-complex="normal"/>
    </style:style>
    <style:style style:name="T149" style:family="text">
      <style:text-properties style:font-name="Calibri1" fo:font-weight="bold" officeooo:rsid="027b0d43" style:font-weight-asian="bold" style:font-weight-complex="bold"/>
    </style:style>
    <style:style style:name="T150" style:family="text">
      <style:text-properties style:font-name="Calibri1" fo:font-style="normal" fo:font-weight="bold" officeooo:rsid="027b0d43" style:font-style-asian="normal" style:font-weight-asian="bold" style:font-style-complex="normal" style:font-weight-complex="bold"/>
    </style:style>
    <style:style style:name="T151" style:family="text">
      <style:text-properties style:font-name="Calibri1" officeooo:rsid="025f64b7"/>
    </style:style>
    <style:style style:name="T152" style:family="text">
      <style:text-properties style:font-name="Calibri1" officeooo:rsid="0264d90f"/>
    </style:style>
    <style:style style:name="T153" style:family="text">
      <style:text-properties officeooo:rsid="00bff2cd"/>
    </style:style>
    <style:style style:name="T154" style:family="text">
      <style:text-properties fo:font-size="15pt" style:text-underline-style="none" fo:font-weight="normal" officeooo:rsid="00875045" style:font-size-asian="15pt" style:font-weight-asian="normal" style:font-size-complex="15pt" style:font-weight-complex="normal"/>
    </style:style>
    <style:style style:name="T155" style:family="text">
      <style:text-properties fo:font-size="15pt" style:text-underline-style="none" fo:font-weight="normal" officeooo:rsid="008c07b1" style:font-size-asian="15pt" style:font-weight-asian="normal" style:font-size-complex="15pt" style:font-weight-complex="normal"/>
    </style:style>
    <style:style style:name="T156" style:family="text">
      <style:text-properties officeooo:rsid="00e73d7d"/>
    </style:style>
    <style:style style:name="T157" style:family="text">
      <style:text-properties officeooo:rsid="00e76b99"/>
    </style:style>
    <style:style style:name="T158" style:family="text">
      <style:text-properties officeooo:rsid="00e94111"/>
    </style:style>
    <style:style style:name="T159" style:family="text">
      <style:text-properties officeooo:rsid="00f843f9"/>
    </style:style>
    <style:style style:name="T160" style:family="text">
      <style:text-properties officeooo:rsid="0101b973"/>
    </style:style>
    <style:style style:name="T161" style:family="text">
      <style:text-properties officeooo:rsid="0005c2bd"/>
    </style:style>
    <style:style style:name="T162" style:family="text">
      <style:text-properties fo:font-style="normal" officeooo:rsid="022f5bdb" style:font-style-asian="normal" style:font-style-complex="normal"/>
    </style:style>
    <style:style style:name="T163" style:family="text">
      <style:text-properties fo:font-style="normal" officeooo:rsid="00e195de" style:font-style-asian="normal" style:font-style-complex="normal"/>
    </style:style>
    <style:style style:name="T164" style:family="text">
      <style:text-properties fo:font-style="normal" officeooo:rsid="00e123e4" style:font-style-asian="normal" style:font-style-complex="normal"/>
    </style:style>
    <style:style style:name="T165" style:family="text">
      <style:text-properties fo:font-style="normal" officeooo:rsid="024d58bb" style:font-style-asian="normal" style:font-style-complex="normal"/>
    </style:style>
    <style:style style:name="T166" style:family="text">
      <style:text-properties fo:font-style="normal" fo:font-weight="bold" officeooo:rsid="00f843f9" style:font-style-asian="normal" style:font-weight-asian="bold" style:font-style-complex="normal" style:font-weight-complex="bold"/>
    </style:style>
    <style:style style:name="T167" style:family="text">
      <style:text-properties fo:font-style="normal" fo:font-weight="bold" officeooo:rsid="02325b42" style:font-style-asian="normal" style:font-weight-asian="bold" style:font-style-complex="normal" style:font-weight-complex="bold"/>
    </style:style>
    <style:style style:name="T168" style:family="text">
      <style:text-properties fo:font-style="normal" fo:font-weight="bold" officeooo:rsid="023c5323" style:font-style-asian="normal" style:font-weight-asian="bold" style:font-style-complex="normal" style:font-weight-complex="bold"/>
    </style:style>
    <style:style style:name="T169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170" style:family="text">
      <style:text-properties fo:font-style="normal" fo:font-weight="bold" officeooo:rsid="00fe7dc6" style:font-style-asian="normal" style:font-weight-asian="bold" style:font-style-complex="normal" style:font-weight-complex="bold"/>
    </style:style>
    <style:style style:name="T171" style:family="text">
      <style:text-properties fo:font-style="normal" fo:font-weight="bold" officeooo:rsid="023e138b" style:font-style-asian="normal" style:font-weight-asian="bold" style:font-style-complex="normal" style:font-weight-complex="bold"/>
    </style:style>
    <style:style style:name="T172" style:family="text">
      <style:text-properties officeooo:rsid="01519bf9"/>
    </style:style>
    <style:style style:name="T173" style:family="text">
      <style:text-properties officeooo:rsid="01a1c7c0"/>
    </style:style>
    <style:style style:name="T174" style:family="text">
      <style:text-properties officeooo:rsid="02047387"/>
    </style:style>
    <style:style style:name="T175" style:family="text">
      <style:text-properties officeooo:rsid="01fe19a6"/>
    </style:style>
    <style:style style:name="T176" style:family="text">
      <style:text-properties officeooo:rsid="01fa7a58"/>
    </style:style>
    <style:style style:name="T177" style:family="text">
      <style:text-properties officeooo:rsid="01fb4b23"/>
    </style:style>
    <style:style style:name="T178" style:family="text">
      <style:text-properties officeooo:rsid="01fcd495"/>
    </style:style>
    <style:style style:name="T179" style:family="text">
      <style:text-properties officeooo:rsid="01ff66b2"/>
    </style:style>
    <style:style style:name="T180" style:family="text">
      <style:text-properties officeooo:rsid="0200f11d"/>
    </style:style>
    <style:style style:name="T181" style:family="text">
      <style:text-properties officeooo:rsid="0201d1b7"/>
    </style:style>
    <style:style style:name="T182" style:family="text">
      <style:text-properties officeooo:rsid="0203b9ca"/>
    </style:style>
    <style:style style:name="T183" style:family="text">
      <style:text-properties style:text-underline-style="solid" style:text-underline-width="auto" style:text-underline-color="font-color"/>
    </style:style>
    <style:style style:name="T184" style:family="text">
      <style:text-properties officeooo:rsid="02281a17"/>
    </style:style>
    <style:style style:name="T185" style:family="text">
      <style:text-properties officeooo:rsid="00834f26"/>
    </style:style>
    <style:style style:name="T186" style:family="text">
      <style:text-properties officeooo:rsid="00fe5371"/>
    </style:style>
    <style:style style:name="T187" style:family="text">
      <style:text-properties officeooo:rsid="00fe7dc6"/>
    </style:style>
    <style:style style:name="T188" style:family="text">
      <style:text-properties officeooo:rsid="00563aab"/>
    </style:style>
    <style:style style:name="T189" style:family="text">
      <style:text-properties officeooo:rsid="02296e0e"/>
    </style:style>
    <style:style style:name="T190" style:family="text">
      <style:text-properties officeooo:rsid="022aef4d"/>
    </style:style>
    <style:style style:name="T191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92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93" style:family="text">
      <style:text-properties fo:color="#c9211e" loext:opacity="100%" style:font-name="Carolingia" fo:font-size="48pt" officeooo:rsid="022eb8c7" fo:background-color="#ffbf00" loext:char-shading-value="0" style:font-size-asian="48pt" style:font-size-complex="48pt"/>
    </style:style>
    <style:style style:name="T194" style:family="text">
      <style:text-properties fo:color="#c9211e" loext:opacity="100%" officeooo:rsid="0281cff2"/>
    </style:style>
    <style:style style:name="T195" style:family="text">
      <style:text-properties fo:color="#c9211e" loext:opacity="100%" officeooo:rsid="038a6bf5"/>
    </style:style>
    <style:style style:name="T196" style:family="text">
      <style:text-properties fo:color="#c9211e" loext:opacity="100%" style:text-underline-style="none" fo:font-weight="bold" officeooo:rsid="023d1fd0" fo:background-color="#ffbf00" loext:char-shading-value="0" style:font-weight-asian="bold" style:font-weight-complex="bold"/>
    </style:style>
    <style:style style:name="T197" style:family="text">
      <style:text-properties officeooo:rsid="02325b42"/>
    </style:style>
    <style:style style:name="T198" style:family="text">
      <style:text-properties officeooo:rsid="02369538"/>
    </style:style>
    <style:style style:name="T199" style:family="text">
      <style:text-properties officeooo:rsid="023a2ff0"/>
    </style:style>
    <style:style style:name="T200" style:family="text">
      <style:text-properties officeooo:rsid="023d1fd0"/>
    </style:style>
    <style:style style:name="T201" style:family="text">
      <style:text-properties officeooo:rsid="023e138b"/>
    </style:style>
    <style:style style:name="T202" style:family="text">
      <style:text-properties style:font-name="Carolingia" officeooo:rsid="022eb8c7"/>
    </style:style>
    <style:style style:name="T203" style:family="text">
      <style:text-properties officeooo:rsid="02e14942"/>
    </style:style>
    <style:style style:name="T204" style:family="text">
      <style:text-properties officeooo:rsid="02de5952"/>
    </style:style>
    <style:style style:name="T205" style:family="text">
      <style:text-properties officeooo:rsid="02e3d4c5"/>
    </style:style>
    <style:style style:name="T206" style:family="text">
      <style:text-properties officeooo:rsid="02e3f378"/>
    </style:style>
    <style:style style:name="T207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208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209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210" style:family="text">
      <style:text-properties fo:color="#127622" loext:opacity="100%" fo:font-size="15pt" style:text-underline-style="none" fo:font-weight="bold" officeooo:rsid="0243d27b" style:font-size-asian="15pt" style:font-weight-asian="bold" style:font-size-complex="15pt" style:font-weight-complex="bold"/>
    </style:style>
    <style:style style:name="T211" style:family="text">
      <style:text-properties officeooo:rsid="038eaa1b"/>
    </style:style>
    <style:style style:name="T212" style:family="text">
      <style:text-properties officeooo:rsid="01612d84"/>
    </style:style>
    <style:style style:name="T213" style:family="text">
      <style:text-properties officeooo:rsid="02dd9dfa"/>
    </style:style>
    <style:style style:name="T214" style:family="text">
      <style:text-properties officeooo:rsid="0388a7cb"/>
    </style:style>
    <style:style style:name="T215" style:family="text">
      <style:text-properties officeooo:rsid="039c194a"/>
    </style:style>
    <style:style style:name="T216" style:family="text">
      <style:text-properties officeooo:rsid="039e098f"/>
    </style:style>
    <style:style style:name="T217" style:family="text">
      <style:text-properties officeooo:rsid="039ec606"/>
    </style:style>
    <style:style style:name="T218" style:family="text">
      <style:text-properties officeooo:rsid="03a008f3"/>
    </style:style>
    <style:style style:name="T219" style:family="text">
      <style:text-properties officeooo:rsid="0385242f"/>
    </style:style>
    <style:style style:name="T220" style:family="text">
      <style:text-properties officeooo:rsid="02dffe90"/>
    </style:style>
    <style:style style:name="T221" style:family="text">
      <style:text-properties officeooo:rsid="02e33bd3"/>
    </style:style>
    <style:style style:name="T222" style:family="text">
      <style:text-properties officeooo:rsid="0243d27b"/>
    </style:style>
    <style:style style:name="T223" style:family="text">
      <style:text-properties officeooo:rsid="02f07c0a"/>
    </style:style>
    <style:style style:name="T224" style:family="text">
      <style:text-properties officeooo:rsid="038ecfc4"/>
    </style:style>
    <style:style style:name="T225" style:family="text">
      <style:text-properties officeooo:rsid="038eee22"/>
    </style:style>
    <style:style style:name="T226" style:family="text">
      <style:text-properties officeooo:rsid="02e5bca5"/>
    </style:style>
    <style:style style:name="T227" style:family="text">
      <style:text-properties officeooo:rsid="02e7245f"/>
    </style:style>
    <style:style style:name="T228" style:family="text">
      <style:text-properties officeooo:rsid="03a1bcfc"/>
    </style:style>
    <style:style style:name="T229" style:family="text">
      <style:text-properties officeooo:rsid="02e81722"/>
    </style:style>
    <style:style style:name="T230" style:family="text">
      <style:text-properties officeooo:rsid="02e94649"/>
    </style:style>
    <style:style style:name="T231" style:family="text">
      <style:text-properties officeooo:rsid="02ea2d62"/>
    </style:style>
    <style:style style:name="T232" style:family="text">
      <style:text-properties officeooo:rsid="02eb516c"/>
    </style:style>
    <style:style style:name="T233" style:family="text">
      <style:text-properties officeooo:rsid="02eb847a"/>
    </style:style>
    <style:style style:name="T234" style:family="text">
      <style:text-properties officeooo:rsid="02ec6b06"/>
    </style:style>
    <style:style style:name="T235" style:family="text">
      <style:text-properties officeooo:rsid="03d4f4b3"/>
    </style:style>
    <style:style style:name="T236" style:family="text">
      <style:text-properties officeooo:rsid="02ed8b63"/>
    </style:style>
    <style:style style:name="T237" style:family="text">
      <style:text-properties officeooo:rsid="02ee2436"/>
    </style:style>
    <style:style style:name="T238" style:family="text">
      <style:text-properties officeooo:rsid="02ef30a8"/>
    </style:style>
    <style:style style:name="T239" style:family="text">
      <style:text-properties officeooo:rsid="03e79fd4"/>
    </style:style>
    <style:style style:name="T240" style:family="text">
      <style:text-properties officeooo:rsid="03206457"/>
    </style:style>
    <style:style style:name="T241" style:family="text">
      <style:text-properties officeooo:rsid="032d5b58"/>
    </style:style>
    <style:style style:name="T242" style:family="text">
      <style:text-properties officeooo:rsid="032e989d"/>
    </style:style>
    <style:style style:name="T243" style:family="text">
      <style:text-properties officeooo:rsid="02ff71c9"/>
    </style:style>
    <style:style style:name="T244" style:family="text">
      <style:text-properties officeooo:rsid="02f0ba6f"/>
    </style:style>
    <style:style style:name="T245" style:family="text">
      <style:text-properties officeooo:rsid="039070ec"/>
    </style:style>
    <style:style style:name="T246" style:family="text">
      <style:text-properties officeooo:rsid="02fc1b20"/>
    </style:style>
    <style:style style:name="T247" style:family="text">
      <style:text-properties officeooo:rsid="02fcc66e"/>
    </style:style>
    <style:style style:name="T248" style:family="text">
      <style:text-properties officeooo:rsid="02fd7155"/>
    </style:style>
    <style:style style:name="T249" style:family="text">
      <style:text-properties officeooo:rsid="02fe7924"/>
    </style:style>
    <style:style style:name="T250" style:family="text">
      <style:text-properties officeooo:rsid="030a97bb"/>
    </style:style>
    <style:style style:name="T251" style:family="text">
      <style:text-properties officeooo:rsid="016639af"/>
    </style:style>
    <style:style style:name="T252" style:family="text">
      <style:text-properties officeooo:rsid="0167012c"/>
    </style:style>
    <style:style style:name="T253" style:family="text">
      <style:text-properties officeooo:rsid="0306bbbc"/>
    </style:style>
    <style:style style:name="T254" style:family="text">
      <style:text-properties officeooo:rsid="0304dec3"/>
    </style:style>
    <style:style style:name="T255" style:family="text">
      <style:text-properties officeooo:rsid="03033f45"/>
    </style:style>
    <style:style style:name="T256" style:family="text">
      <style:text-properties officeooo:rsid="03073e55"/>
    </style:style>
    <style:style style:name="T257" style:family="text">
      <style:text-properties officeooo:rsid="03093b84"/>
    </style:style>
    <style:style style:name="T258" style:family="text">
      <style:text-properties officeooo:rsid="0307787c"/>
    </style:style>
    <style:style style:name="T259" style:family="text">
      <style:text-properties officeooo:rsid="0245933a"/>
    </style:style>
    <style:style style:name="T260" style:family="text">
      <style:text-properties officeooo:rsid="0245e681"/>
    </style:style>
    <style:style style:name="T261" style:family="text">
      <style:text-properties officeooo:rsid="0249a997"/>
    </style:style>
    <style:style style:name="T262" style:family="text">
      <style:text-properties officeooo:rsid="024a1fa3"/>
    </style:style>
    <style:style style:name="T263" style:family="text">
      <style:text-properties officeooo:rsid="024cc1f6"/>
    </style:style>
    <style:style style:name="T264" style:family="text">
      <style:text-properties officeooo:rsid="00e195de"/>
    </style:style>
    <style:style style:name="T265" style:family="text">
      <style:text-properties officeooo:rsid="020c470c"/>
    </style:style>
    <style:style style:name="T266" style:family="text">
      <style:text-properties officeooo:rsid="0250d2d6"/>
    </style:style>
    <style:style style:name="T267" style:family="text">
      <style:text-properties officeooo:rsid="01455065"/>
    </style:style>
    <style:style style:name="T268" style:family="text">
      <style:text-properties officeooo:rsid="0252a643"/>
    </style:style>
    <style:style style:name="T269" style:family="text">
      <style:text-properties fo:color="#808080" loext:opacity="100%"/>
    </style:style>
    <style:style style:name="T270" style:family="text">
      <style:text-properties fo:color="#808080" loext:opacity="100%" officeooo:rsid="000333b2"/>
    </style:style>
    <style:style style:name="T271" style:family="text">
      <style:text-properties fo:color="#808080" loext:opacity="100%" officeooo:rsid="0083195a"/>
    </style:style>
    <style:style style:name="T272" style:family="text">
      <style:text-properties fo:color="#808080" loext:opacity="100%" officeooo:rsid="00061258"/>
    </style:style>
    <style:style style:name="T273" style:family="text">
      <style:text-properties fo:color="#808080" loext:opacity="100%" officeooo:rsid="002f88c8"/>
    </style:style>
    <style:style style:name="T274" style:family="text">
      <style:text-properties fo:color="#808080" loext:opacity="100%" officeooo:rsid="003f7803"/>
    </style:style>
    <style:style style:name="T275" style:family="text">
      <style:text-properties fo:color="#808080" loext:opacity="100%" officeooo:rsid="0004722d"/>
    </style:style>
    <style:style style:name="T276" style:family="text">
      <style:text-properties fo:color="#808080" loext:opacity="100%" fo:font-size="13pt" fo:font-style="normal" officeooo:rsid="0019d2a8" style:font-size-asian="13pt" style:font-style-asian="normal" style:font-size-complex="13pt" style:font-style-complex="normal"/>
    </style:style>
    <style:style style:name="T277" style:family="text">
      <style:text-properties fo:color="#808080" loext:opacity="100%" officeooo:rsid="0004d0f1"/>
    </style:style>
    <style:style style:name="T278" style:family="text">
      <style:text-properties fo:color="#808080" loext:opacity="100%" officeooo:rsid="00fc57d9"/>
    </style:style>
    <style:style style:name="T279" style:family="text">
      <style:text-properties fo:color="#808080" loext:opacity="100%" officeooo:rsid="00fe5371"/>
    </style:style>
    <style:style style:name="T280" style:family="text">
      <style:text-properties fo:color="#808080" loext:opacity="100%" fo:font-weight="bold" officeooo:rsid="000333b2" style:font-weight-asian="bold" style:font-weight-complex="bold"/>
    </style:style>
    <style:style style:name="T281" style:family="text">
      <style:text-properties fo:color="#808080" loext:opacity="100%" fo:font-weight="bold" officeooo:rsid="00fe7dc6" style:font-weight-asian="bold" style:font-weight-complex="bold"/>
    </style:style>
    <style:style style:name="T282" style:family="text">
      <style:text-properties fo:color="#808080" loext:opacity="100%" fo:font-weight="bold" officeooo:rsid="01519bf9" style:font-weight-asian="bold" style:font-weight-complex="bold"/>
    </style:style>
    <style:style style:name="T283" style:family="text">
      <style:text-properties fo:color="#808080" loext:opacity="100%" fo:font-weight="bold" officeooo:rsid="01af5fa0" style:font-weight-asian="bold" style:font-weight-complex="bold"/>
    </style:style>
    <style:style style:name="T284" style:family="text">
      <style:text-properties fo:color="#808080" loext:opacity="100%" officeooo:rsid="0009e01f"/>
    </style:style>
    <style:style style:name="T285" style:family="text">
      <style:text-properties fo:color="#808080" loext:opacity="100%" officeooo:rsid="00ed8a6c"/>
    </style:style>
    <style:style style:name="T286" style:family="text">
      <style:text-properties fo:color="#808080" loext:opacity="100%" officeooo:rsid="00853802"/>
    </style:style>
    <style:style style:name="T287" style:family="text">
      <style:text-properties fo:color="#808080" loext:opacity="100%" officeooo:rsid="010b0d8f"/>
    </style:style>
    <style:style style:name="T288" style:family="text">
      <style:text-properties fo:color="#808080" loext:opacity="100%" officeooo:rsid="00fe7dc6"/>
    </style:style>
    <style:style style:name="T289" style:family="text">
      <style:text-properties fo:color="#808080" loext:opacity="100%" fo:font-weight="normal" officeooo:rsid="00e195de" style:font-weight-asian="normal" style:font-weight-complex="normal"/>
    </style:style>
    <style:style style:name="T290" style:family="text">
      <style:text-properties fo:color="#808080" loext:opacity="100%" fo:font-weight="normal" officeooo:rsid="00fe7dc6" style:font-weight-asian="normal" style:font-weight-complex="normal"/>
    </style:style>
    <style:style style:name="T291" style:family="text">
      <style:text-properties officeooo:rsid="0257f0dc"/>
    </style:style>
    <style:style style:name="T292" style:family="text">
      <style:text-properties officeooo:rsid="025d124c"/>
    </style:style>
    <style:style style:name="T293" style:family="text">
      <style:text-properties officeooo:rsid="025fad44"/>
    </style:style>
    <style:style style:name="T294" style:family="text">
      <style:text-properties fo:color="#ffbf00" loext:opacity="100%" fo:font-weight="bold" officeooo:rsid="01519bf9" style:font-weight-asian="bold" style:font-weight-complex="bold"/>
    </style:style>
    <style:style style:name="T295" style:family="text">
      <style:text-properties fo:color="#ed4c05" loext:opacity="100%" fo:font-weight="bold" officeooo:rsid="01519bf9" style:font-weight-asian="bold" style:font-weight-complex="bold"/>
    </style:style>
    <style:style style:name="T296" style:family="text">
      <style:text-properties officeooo:rsid="026852f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3"><text:span text:style-name="T193"><text:s/>H </text:span><text:span text:style-name="T202">olm der Hirtenkleriker</text:span></text:p>
      <text:p text:style-name="P33"><text:span text:style-name="T51">Hirte</text:span><text:span text:style-name="T184"><text:tab/><text:tab/><text:tab/><text:tab/><text:tab/><text:tab/><text:tab/><text:tab/></text:span><text:span text:style-name="T270">Stufe</text:span><text:span text:style-name="T280"><text:tab/><text:tab/></text:span><text:span text:style-name="T38">1<text:tab/><text:tab/><text:tab/></text:span><text:span text:style-name="T272">Erfahrung</text:span><text:span text:style-name="T71"><text:tab/></text:span><text:span text:style-name="T51">1</text:span><text:span text:style-name="T70">8</text:span><text:span text:style-name="T20"><text:tab/></text:span><text:span text:style-name="T38"><text:tab/></text:span></text:p>
      <text:p text:style-name="P34"><text:span text:style-name="T51">Chaos</text:span><text:span text:style-name="T184"><text:tab/><text:tab/><text:tab/><text:tab/><text:tab/><text:tab/><text:tab/><text:tab/></text:span><text:span text:style-name="T269">Initiative</text:span><text:tab/><text:tab/><text:span text:style-name="T34">w</text:span><text:span text:style-name="T38">2</text:span><text:span text:style-name="T34">0</text:span><text:span text:style-name="T32"><text:tab/><text:tab/><text:tab/></text:span><text:span text:style-name="T273">Bewegung</text:span><text:span text:style-name="T87"><text:tab/></text:span><text:span text:style-name="T67">7,5</text:span><text:span text:style-name="T36"> </text:span><text:span text:style-name="T40">m</text:span></text:p>
      <text:p text:style-name="P38"><text:span text:style-name="T34">Ahriman</text:span><text:span text:style-name="T1"> Gott des Todes und der Krankheit</text:span><text:tab/><text:tab/><text:tab/><text:span text:style-name="T271">Ungnade</text:span><text:span text:style-name="T96"><text:tab/><text:tab/></text:span><text:span text:style-name="T41">1</text:span><text:span text:style-name="T185"><text:tab/></text:span><text:span text:style-name="T153">ooooo ooooo ooooo ooooo</text:span></text:p>
      <text:p text:style-name="P36"><text:span text:style-name="T153"><text:tab/></text:span><text:tab/><text:tab/><text:tab/><text:tab/><text:tab/><text:tab/><text:tab/><text:tab/><text:span text:style-name="T269">Fertigkeiten</text:span><text:tab/><text:span text:style-name="T34">−</text:span><text:span text:style-name="T68">5</text:span><text:tab/><text:tab/><text:tab/><text:span text:style-name="T274">Volltreffer</text:span><text:span text:style-name="T89"><text:tab/></text:span><text:span text:style-name="T34">w</text:span><text:span text:style-name="T42">8</text:span><text:span text:style-name="T38">/</text:span><text:span text:style-name="T42">III</text:span></text:p>
      <text:p text:style-name="P37"><text:span text:style-name="T269">Rüst</text:span><text:span text:style-name="T284">ungs</text:span><text:span text:style-name="T269">klasse</text:span><text:tab/><text:span text:style-name="T38">1</text:span><text:span text:style-name="T66">6</text:span><text:span text:style-name="T55"> </text:span><text:span text:style-name="T66">Kettenhemd</text:span><text:span text:style-name="T55">+</text:span><text:span text:style-name="T66">5</text:span><text:span text:style-name="T55">/-</text:span><text:span text:style-name="T66">5 -</text:span><text:span text:style-name="T67">1,5m</text:span><text:span text:style-name="T55">, </text:span><text:span text:style-name="T57">Schild</text:span><text:span text:style-name="T1"><text:tab/><text:tab/><text:tab/></text:span><text:tab/><text:span text:style-name="T275">Patzer</text:span><text:span text:style-name="T32"> <text:s/><text:tab/><text:tab/></text:span><text:span text:style-name="T34">w</text:span><text:span text:style-name="T66">12</text:span></text:p>
      <text:p text:style-name="P35"><text:span text:style-name="T269">Lebenspunkte</text:span><text:tab/><text:span text:style-name="T51">9</text:span><text:tab/><text:span text:style-name="T4">(w8</text:span><text:span text:style-name="T5">+</text:span><text:span text:style-name="T6">1</text:span><text:span text:style-name="T4">)</text:span><text:span text:style-name="T173"><text:tab/><text:tab/><text:tab/><text:tab/></text:span><text:span text:style-name="T75"><text:tab/><text:tab/><text:tab/><text:tab/><text:tab/></text:span><text:span text:style-name="T276">Angriff<text:tab/>Schaden</text:span></text:p>
      <text:p text:style-name="P43"><text:span text:style-name="T269">Stärke</text:span><text:tab/><text:tab/><text:tab/><text:span text:style-name="T51">14</text:span><text:span text:style-name="T35"><text:tab/></text:span><text:span text:style-name="T51">+</text:span><text:span text:style-name="T43">1</text:span><text:span text:style-name="T33"><text:tab/><text:tab/><text:tab/><text:tab/><text:tab/><text:tab/><text:tab/></text:span><text:span text:style-name="T277">Nahkampf</text:span><text:span text:style-name="T33"><text:tab/></text:span><text:span text:style-name="T51">+</text:span><text:span text:style-name="T44">1<text:tab/><text:tab/></text:span><text:span text:style-name="T51">+</text:span><text:span text:style-name="T44">1</text:span></text:p>
      <text:p text:style-name="P39"><text:span text:style-name="T269">Geschick</text:span><text:tab/><text:tab/><text:tab/><text:span text:style-name="T39">1</text:span><text:span text:style-name="T51">1</text:span><text:span text:style-name="T33"><text:tab/><text:tab/></text:span><text:span text:style-name="T277">Reflex</text:span><text:span text:style-name="T33"><text:tab/> <text:tab/></text:span><text:span text:style-name="T45">+</text:span><text:span text:style-name="T43">0</text:span><text:span text:style-name="T33"><text:tab/><text:tab/><text:tab/></text:span><text:span text:style-name="T277">Fernkampf</text:span><text:span text:style-name="T33"><text:tab/></text:span></text:p>
      <text:p text:style-name="P42"><text:span text:style-name="T269">Ausdauer</text:span><text:tab/><text:tab/><text:span text:style-name="T51">13</text:span><text:span text:style-name="T33"><text:tab/></text:span><text:span text:style-name="T51">+</text:span><text:span text:style-name="T43">1</text:span><text:span text:style-name="T33"><text:tab/></text:span><text:span text:style-name="T277">Zähigkeit</text:span><text:span text:style-name="T33"><text:tab/><text:tab/></text:span><text:span text:style-name="T43">+</text:span><text:span text:style-name="T55">2</text:span><text:span text:style-name="T33"><text:tab/></text:span></text:p>
      <text:p text:style-name="P40"><text:span text:style-name="T269">Persönlichkeit</text:span><text:tab/><text:tab/><text:span text:style-name="T43">1</text:span><text:span text:style-name="T51">3</text:span><text:span text:style-name="T35"><text:tab/></text:span><text:span text:style-name="T43">+</text:span><text:span text:style-name="T51">1</text:span><text:span text:style-name="T33"><text:tab/></text:span><text:span text:style-name="T277">Willen</text:span><text:span text:style-name="T33"><text:tab/><text:tab/></text:span><text:span text:style-name="T43">+</text:span><text:span text:style-name="T55">2</text:span><text:span text:style-name="T43"><text:tab/><text:tab/></text:span><text:span text:style-name="T278">Zaubers</text:span><text:span text:style-name="T270">tufe</text:span><text:span text:style-name="T20"><text:tab/></text:span><text:span text:style-name="T37"> </text:span><text:span text:style-name="T38">1<text:tab/></text:span><text:span text:style-name="T279">Zauber</text:span><text:span text:style-name="T186"><text:tab/></text:span><text:span text:style-name="T55">4+</text:span><text:span text:style-name="T46">1</text:span></text:p>
      <text:p text:style-name="P41"><text:span text:style-name="T269">Intelligenz</text:span><text:tab/><text:tab/><text:span text:style-name="T39">11</text:span><text:span text:style-name="T35"><text:tab/></text:span><text:span text:style-name="T33"><text:tab/></text:span><text:span text:style-name="T277">Sprachen</text:span><text:span text:style-name="T33"><text:tab/><text:tab/></text:span><text:span text:style-name="T47">Gemein</text:span><text:span text:style-name="T43">sprache</text:span></text:p>
      <text:p text:style-name="P44"><text:span text:style-name="T269">Glück</text:span><text:tab/><text:tab/> <text:s text:c="5"/><text:span text:style-name="T67">6/</text:span><text:span text:style-name="T51">8</text:span><text:span text:style-name="T33"><text:tab/></text:span><text:span text:style-name="T37">−</text:span><text:span text:style-name="T43">1</text:span><text:span text:style-name="T33"><text:tab/></text:span><text:span text:style-name="T277">Schicksal</text:span><text:span text:style-name="T33"><text:tab/><text:tab/></text:span><text:span text:style-name="T52">Tobender Sturm</text:span><text:span text:style-name="T35">: </text:span><text:span text:style-name="T39">-1 auf Zauberschaden</text:span></text:p>
      <text:p text:style-name="P70"><text:s/></text:p>
      <text:p text:style-name="P95">Nahkampfwaffen<text:tab/><text:tab/>Angriff<text:tab/>Schaden</text:p>
      <text:p text:style-name="P62">Handaxt<text:span text:style-name="T8"> (4 Gold)<text:tab/></text:span><text:tab/>w20+1<text:tab/>w6+1</text:p>
      <text:p text:style-name="P52"><text:span text:style-name="T162">Stab<text:tab/><text:tab/></text:span><text:tab/><text:tab/><text:tab/><text:span text:style-name="T159">w20+1</text:span><text:tab/><text:span text:style-name="T159">w</text:span><text:span text:style-name="T197">4+</text:span><text:span text:style-name="T190">1</text:span><text:tab/></text:p>
      <text:p text:style-name="P50"><text:span text:style-name="T88">unbewaffnet</text:span><text:tab/><text:tab/><text:tab/><text:span text:style-name="T159">w20+1</text:span><text:tab/><text:span text:style-name="T188">w</text:span><text:span text:style-name="T88">3</text:span><text:span text:style-name="T197">+</text:span><text:span text:style-name="T190">1</text:span><text:span text:style-name="T88"><text:tab/></text:span></text:p>
      <text:p text:style-name="P95">Fernkampfwaffen<text:tab/><text:tab/>Angriff<text:tab/>Schaden<text:tab/>Reichweite<text:span text:style-name="T72"> </text:span><text:span text:style-name="T73">(</text:span><text:span text:style-name="T76">−</text:span><text:span text:style-name="T73">/-2 Angr</text:span><text:span text:style-name="T74">iff</text:span><text:span text:style-name="T73">/-w Angr</text:span><text:span text:style-name="T74">iff</text:span><text:span text:style-name="T73">)</text:span></text:p>
      <text:p text:style-name="P45"><text:span text:style-name="T167">Schreibfeder</text:span><text:span text:style-name="T15"> (Wurfpfeil)</text:span><text:tab/><text:span text:style-name="T48">w20</text:span><text:span text:style-name="T50"><text:tab/></text:span><text:tab/><text:span text:style-name="T166">w4</text:span><text:tab/><text:tab/><text:span text:style-name="T53">3</text:span><text:span text:style-name="T34">/</text:span><text:span text:style-name="T53">6</text:span><text:span text:style-name="T34">/</text:span><text:span text:style-name="T53">9</text:span><text:span text:style-name="T49"><text:tab/></text:span></text:p>
      <text:p text:style-name="P46"><text:span text:style-name="T168">Kurzbogen</text:span><text:span text:style-name="T14"> (25 Gold)</text:span><text:tab/><text:tab/><text:span text:style-name="T48">w20</text:span><text:span text:style-name="T50"><text:tab/></text:span><text:tab/><text:span text:style-name="T166">w</text:span><text:span text:style-name="T168">6</text:span><text:tab/><text:tab/><text:span text:style-name="T56">15</text:span><text:span text:style-name="T34">/</text:span><text:span text:style-name="T56">30</text:span><text:span text:style-name="T34">/</text:span><text:span text:style-name="T56">45</text:span></text:p>
      <text:p text:style-name="P71"><text:s/></text:p>
      <text:p text:style-name="P47"><text:span text:style-name="T183">Ausrüstung</text:span><text:tab/><text:tab/><text:tab/><text:tab/><text:tab/><text:tab/><text:tab/><text:tab/><text:tab/><text:tab/><text:tab/><text:span text:style-name="T69">34</text:span><text:span text:style-name="T54">6</text:span><text:span text:style-name="T161"> </text:span><text:span text:style-name="T294">Gold</text:span><text:span text:style-name="T172"> <text:s text:c="2"/></text:span><text:span text:style-name="T54">0</text:span><text:span text:style-name="T161"> </text:span><text:span text:style-name="T282">Silbe</text:span><text:span text:style-name="T283">r</text:span><text:span text:style-name="T172"> <text:s/></text:span><text:span text:style-name="T54">69</text:span><text:span text:style-name="T161"> </text:span><text:span text:style-name="T295">Kupfer</text:span></text:p>
      <text:p text:style-name="P82">Heiliges Symbol<text:span text:style-name="T8"> </text:span><text:span text:style-name="T9">(25 Gold)</text:span><text:span text:style-name="T198">, </text:span><text:span text:style-name="T145">Kettenhemd</text:span><text:span text:style-name="T137"> </text:span><text:span text:style-name="T138">(</text:span><text:span text:style-name="T140">15</text:span><text:span text:style-name="T138">0 Gold)</text:span><text:span text:style-name="T135">, </text:span><text:span text:style-name="T136">Schild</text:span><text:span text:style-name="T137"> </text:span><text:span text:style-name="T138">(</text:span><text:span text:style-name="T137">1</text:span><text:span text:style-name="T138">0 Gold), </text:span><text:span text:style-name="T142">Handaxt</text:span><text:span text:style-name="T139"> (4 Gold), </text:span><text:span text:style-name="T143">Kurzbogen</text:span><text:span text:style-name="T141"> (25 Gold),</text:span></text:p>
      <text:p text:style-name="P59">Rucksack, 3m Seil, Spitzhacke, Buch, 3m Stange, <text:span text:style-name="T292">19 Pfeile, </text:span>Satin-Vorhang (Umhang),<text:line-break/><text:span text:style-name="T293">30 Rationen</text:span></text:p>
      <text:p text:style-name="P58"/>
      <text:p text:style-name="P67"><text:s/></text:p>
      <text:p text:style-name="P63"><text:span text:style-name="T90">Zauber</text:span><text:span text:style-name="T285"> </text:span><text:span text:style-name="T286">(4 + </text:span><text:span text:style-name="T287">Persönlichkeitsmod </text:span><text:span text:style-name="T288">= 5</text:span><text:span text:style-name="T286">)</text:span><text:span text:style-name="T269"><text:tab/><text:tab/>w20 + Persönlichkeitsmod + Zauberstufe </text:span><text:span text:style-name="T288">= </text:span><text:span text:style-name="T281">w20+2</text:span></text:p>
      <text:p text:style-name="P60"><text:span text:style-name="T260">1 </text:span><text:span text:style-name="T199">Gutes</text:span> entdecken<text:tab/><text:span text:style-name="T10">Schatten entstehen</text:span><text:tab/><text:span text:style-name="T261">1</text:span> Aktion<text:tab/><text:tab/><text:span text:style-name="T85">≥</text:span><text:span text:style-name="T261">18</text:span> m<text:tab/><text:span text:style-name="T261">6</text:span> Phasen<text:tab/><text:tab/><text:tab/><text:span text:style-name="T261">Willen&gt;ZW</text:span></text:p>
      <text:p text:style-name="P60"><text:span text:style-name="T260">2 </text:span><text:span text:style-name="T199">Dunkelheit</text:span><text:tab/><text:tab/><text:tab/><text:span text:style-name="T10">öliger Nebel<text:tab/><text:tab/></text:span><text:span text:style-name="T85">≥</text:span>1 Aktion<text:tab/><text:span text:style-name="T85">≥</text:span><text:span text:style-name="T261">6 m</text:span><text:tab/><text:span text:style-name="T85">≥</text:span>1 Phase<text:tab/><text:tab/><text:tab/><text:span text:style-name="T20">−</text:span></text:p>
      <text:p text:style-name="P51"><text:span text:style-name="T260">5 </text:span><text:span text:style-name="T199">Hitze</text:span><text:span text:style-name="T189"> Widerstehen<text:tab/></text:span><text:span text:style-name="T11">r</text:span><text:span text:style-name="T10">ö</text:span><text:span text:style-name="T11">tliche Aura</text:span><text:span text:style-name="T189"><text:tab/><text:tab/>1 Aktion<text:tab/><text:tab/></text:span><text:span text:style-name="T262">selbst</text:span><text:span text:style-name="T189"><text:tab/></text:span><text:span text:style-name="T85">≥</text:span><text:span text:style-name="T189">1 Runde</text:span><text:tab/><text:tab/><text:span text:style-name="T20">−</text:span></text:p>
      <text:p text:style-name="P60"><text:span text:style-name="T260">7 </text:span>Machtwort<text:tab/><text:tab/><text:tab/><text:span text:style-name="T12">vielfaches Echo</text:span><text:tab/>1 Runde<text:tab/><text:tab/><text:span text:style-name="T85">≥</text:span>9 m<text:tab/>1 Runde<text:tab/><text:tab/><text:tab/><text:span text:style-name="T261">Willen&gt;ZW</text:span></text:p>
      <text:p text:style-name="P61"><text:span text:style-name="T260">9 </text:span><text:span text:style-name="T199">Schutz vor Gutem</text:span><text:tab/><text:span text:style-name="T12">sanfte</text:span><text:span text:style-name="T11"> Aura</text:span><text:tab/><text:tab/><text:span text:style-name="T261">1</text:span> Aktion<text:tab/><text:tab/><text:span text:style-name="T263">selbst</text:span><text:tab/>1 <text:span text:style-name="T263">Phase pro ZS<text:tab/></text:span><text:span text:style-name="T291">variabel</text:span></text:p>
      <text:p text:style-name="P69"><text:s/></text:p>
      <text:p text:style-name="P61"><text:span text:style-name="T264">Hände auflegen</text:span><text:span text:style-name="T30"><text:tab/><text:tab/></text:span><text:span text:style-name="T264"><text:tab/><text:tab/><text:tab/><text:tab/></text:span><text:span text:style-name="T289">w20 + Persönlichkeitsmod + Zauberstufe </text:span><text:span text:style-name="T290">= </text:span><text:span text:style-name="T288">w20+2</text:span></text:p>
      <text:p text:style-name="P96"><text:span text:style-name="T160">Gesinnung:</text:span><text:tab/>Gleich<text:tab/><text:tab/>Angrenzend<text:tab/>Gegensätzlich<text:span text:style-name="T17"><text:tab/><text:tab/></text:span><text:span text:style-name="T160">Zustand heilen</text:span><text:tab/><text:tab/><text:tab/></text:p>
      <text:p text:style-name="P48"><text:span text:style-name="T34">1-11<text:tab/></text:span><text:tab/><text:tab/>Fehlschlag<text:tab/>Fehlschlag<text:tab/>Fehlschlag<text:tab/><text:tab/><text:span text:style-name="T104">1 Würfel = Bruch</text:span></text:p>
      <text:p text:style-name="P48"><text:span text:style-name="T34">12-13</text:span><text:tab/><text:tab/>2 Würfel<text:tab/><text:tab/>1 Würfel<text:tab/><text:tab/>1 Würfel<text:tab/><text:tab/><text:tab/><text:span text:style-name="T104">2 Würfel = </text:span><text:span text:style-name="T105">krank, </text:span><text:span text:style-name="T104">Organ</text:span></text:p>
      <text:p text:style-name="P48"><text:span text:style-name="T34">14-19</text:span><text:tab/><text:tab/>3 Würfel<text:tab/><text:tab/>2 Würfel<text:tab/><text:tab/>1 Würfel<text:tab/><text:tab/><text:tab/><text:span text:style-name="T104">3 Würfel = Lähmung, Gift</text:span></text:p>
      <text:p text:style-name="P48"><text:span text:style-name="T34">20-21</text:span><text:tab/><text:tab/>4 Würfel<text:tab/><text:tab/>3 Würfel<text:tab/><text:tab/>2 Würfel<text:tab/><text:tab/><text:tab/><text:span text:style-name="T104">4 Würfel = blind, taub</text:span></text:p>
      <text:p text:style-name="P48"><text:span text:style-name="T34">22+<text:tab/></text:span><text:tab/><text:tab/>5 Würfel<text:tab/><text:tab/>4 Würfel<text:tab/><text:tab/>3 Würfel</text:p>
      <text:p text:style-name="P64"><text:tab/><text:tab/><text:tab/>max. ZS TW des Ziels anwenden</text:p>
      <text:p text:style-name="P97"><text:s/></text:p>
      <text:p text:style-name="P49"><text:span text:style-name="T169">Unheiliges vertreiben:<text:tab/><text:tab/></text:span><text:span text:style-name="T163">w</text:span><text:span text:style-name="T164">20 + Persönlichkeitmod + Zauberstufe + Glücksmod </text:span><text:span text:style-name="T165">=</text:span><text:span text:style-name="T164"> </text:span><text:span text:style-name="T170">w20+</text:span><text:span text:style-name="T171">1</text:span></text:p>
      <text:p text:style-name="P53">1-11<text:tab/> <text:s text:c="2"/><text:span text:style-name="T21">Fehlschlag, Ungnade+1<text:tab/><text:tab/><text:tab/><text:tab/></text:span>12-13<text:span text:style-name="T21"> </text:span><text:span text:style-name="T23">auf 9m </text:span><text:span text:style-name="T21">1 vertr</text:span><text:span text:style-name="T23">eiben, </text:span><text:span text:style-name="T28">Willen negiert</text:span></text:p>
      <text:p text:style-name="P54">14-17<text:span text:style-name="T21"> </text:span><text:span text:style-name="T23">auf 9m </text:span><text:span text:style-name="T21">w3+ZS <text:s/>vertr</text:span><text:span text:style-name="T23">eiben, </text:span><text:span text:style-name="T28">W. </text:span><text:span text:style-name="T29">n</text:span><text:span text:style-name="T28">eg.</text:span><text:span text:style-name="T21"><text:tab/><text:tab/></text:span>18-19<text:span text:style-name="T21"> </text:span><text:span text:style-name="T23">auf 9m </text:span><text:span text:style-name="T21">w4+ZS vertr</text:span><text:span text:style-name="T23">eiben, </text:span><text:span text:style-name="T28">W. </text:span><text:span text:style-name="T29">n</text:span><text:span text:style-name="T28">eg.</text:span></text:p>
      <text:p text:style-name="P54"><text:span text:style-name="T108">20-23</text:span><text:span text:style-name="T21"> </text:span><text:span text:style-name="T23">auf </text:span><text:span text:style-name="T25">18</text:span><text:span text:style-name="T23">m </text:span><text:span text:style-name="T21">w</text:span><text:span text:style-name="T25">6</text:span><text:span text:style-name="T21">+ZS vertr</text:span><text:span text:style-name="T23">eiben, </text:span><text:span text:style-name="T28">W. </text:span><text:span text:style-name="T29">n</text:span><text:span text:style-name="T28">eg.</text:span><text:span text:style-name="T23"><text:tab/><text:tab/></text:span>24-2<text:span text:style-name="T107">7</text:span> <text:span text:style-name="T23">auf 1</text:span><text:span text:style-name="T21">8m w8+ZS vertr</text:span><text:span text:style-name="T23">., </text:span><text:span text:style-name="T25">w3 Schaden</text:span></text:p>
      <text:p text:style-name="P55">28-29<text:span text:style-name="T21"> </text:span><text:span text:style-name="T23">auf 18m </text:span><text:span text:style-name="T21">2w6+ZS vertr., w4 </text:span><text:span text:style-name="T24">Schad</text:span><text:span text:style-name="T26">en<text:tab/></text:span><text:span text:style-name="T24"><text:tab/></text:span>30-31 <text:span text:style-name="T23">auf 3</text:span><text:span text:style-name="T21">6m w8+ZS </text:span><text:span text:style-name="T27">tot</text:span></text:p>
      <text:p text:style-name="P56">3<text:span text:style-name="T106">2+</text:span><text:span text:style-name="T22"><text:tab/> <text:s text:c="2"/></text:span><text:span text:style-name="T23">auf </text:span><text:span text:style-name="T22">72</text:span><text:span text:style-name="T21">m </text:span><text:span text:style-name="T22">2</text:span><text:span text:style-name="T21">w</text:span><text:span text:style-name="T22">6</text:span><text:span text:style-name="T21">+ZS </text:span><text:span text:style-name="T27">tot</text:span><text:span text:style-name="T24"><text:tab/><text:tab/><text:tab/><text:tab/><text:tab/></text:span><text:span text:style-name="T109">für TW&gt;</text:span><text:span text:style-name="T110">1</text:span><text:span text:style-name="T109"> </text:span><text:span text:style-name="T110">alles </text:span><text:span text:style-name="T109">entsprechend reduziert</text:span></text:p>
      <text:p text:style-name="P68"><text:s/></text:p>
      <text:p text:style-name="P57">Um göttlichen Beistand bitten:<text:tab/><text:tab/><text:span text:style-name="T30">w20 + Persönlichkeitsmod + Zauberstufe </text:span><text:span text:style-name="T31">= </text:span><text:span text:style-name="T187">w20+2</text:span></text:p>
      <text:p text:style-name="P8"><text:span text:style-name="T100">immer </text:span>Ungnade +10,<text:tab/><text:tab/><text:span text:style-name="T101">Effekt </text:span><text:span text:style-name="T99">z.B.: </text:span>Kerze anzünden: 10, Flammensäule: 18</text:p>
      <text:p text:style-name="P94"><text:s/></text:p>
      <text:p text:style-name="P2">Ungnade</text:p>
      <text:p text:style-name="P12">ein misslungener Zauber bewirkt Ungnade+1</text:p>
      <text:p text:style-name="P11">ein Zauberwurf im Bereich der Ungnade <text:span text:style-name="T98">oder eine gewürfelte 1 </text:span>bewirkt Ungnade+1</text:p>
      <text:p text:style-name="P10"><text:tab/>und einen <text:span text:style-name="T97">Wurf die </text:span>Ungnad<text:span text:style-name="T97">e-Tabelle</text:span></text:p>
      <text:p text:style-name="P9"><text:span text:style-name="T111">Opfergabe: </text:span>50 Gold für -1 Ungnade</text:p>
      <text:p text:style-name="P31"><text:span text:style-name="T154">d</text:span><text:span text:style-name="T155">ie</text:span><text:span text:style-name="T154"> Ungnade wird jede Nacht auf 1 zurückgesetzt</text:span></text:p>
      <text:p text:style-name="P93"><text:s/></text:p>
      <text:p text:style-name="P76"><text:span text:style-name="T296">Abenteuer:<text:tab/></text:span><text:span text:style-name="T151">Die 13 Bräute des Blutes, </text:span><text:span text:style-name="T152">Die unsterbliche Magierin</text:span></text:p>
      <text:p text:style-name="P75"><text:span text:style-name="T150"/></text:p>
      <text:p text:style-name="P73"><text:span text:style-name="T196"><text:s/>H </text:span><text:span text:style-name="T18">asso der </text:span><text:span text:style-name="T19">Schäferhund</text:span></text:p>
      <text:p text:style-name="P65">Init +1; Atk Biss+1 w3; RK 11; TP 3; TW w6; <text:span text:style-name="T200">B</text:span>ewegung 9m; Akt <text:span text:style-name="T200">w</text:span>20; Zäh +1, Ref +1, Will +0; Neutral</text:p>
      <text:p text:style-name="P66"/>
      <text:p text:style-name="P74"><text:span text:style-name="T149"/></text:p>
      <text:p text:style-name="P23"><text:span text:style-name="T91">erlaubte </text:span>Waffen <text:span text:style-name="T201">Chaos</text:span>:</text:p>
      <text:p text:style-name="P18"><text:span text:style-name="T92">Äxte </text:span><text:span text:style-name="T94">w6-10</text:span><text:span text:style-name="T92">, </text:span>Flegel <text:span text:style-name="T94">w6, </text:span><text:span text:style-name="T95">Dolch </text:span><text:span text:style-name="T94">w4</text:span>, <text:span text:style-name="T95">Bögen</text:span><text:span text:style-name="T92"> </text:span><text:span text:style-name="T93">w6</text:span><text:span text:style-name="T92">, </text:span>Wurfpfeil <text:span text:style-name="T93">w4</text:span></text:p>
      <text:p text:style-name="P22"><text:span text:style-name="T103">u</text:span>nheilig<text:span text:style-name="T102">e Wesen </text:span>Chaos:<text:span text:style-name="T17"><text:line-break/>Engel, Paladine, rechtschaffene Drachen, Fürsten der Ordnung,<text:line-break/>rechtschaffene Primare und Humanoide mit rechtschaffener Gesinnung (z. B. Goblins)</text:span></text:p>
      <text:p text:style-name="P92"><text:s/></text:p>
      <table:table table:name="Table2" table:style-name="Table2">
        <table:table-column table:style-name="Table2.A" table:number-columns-repeated="2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77">Kleriker</text:p>
            <text:p text:style-name="P78">Stufe</text:p>
          </table:table-cell>
          <table:table-cell table:style-name="Table2.A1" office:value-type="string">
            <text:p text:style-name="P79">Angriff</text:p>
          </table:table-cell>
          <table:table-cell table:style-name="Table2.A1" office:value-type="string">
            <text:p text:style-name="P80"><text:span text:style-name="T89">Volltreffer-würfel</text:span>/Tabelle</text:p>
          </table:table-cell>
          <table:table-cell table:style-name="Table2.A1" office:value-type="string">
            <text:p text:style-name="P80">Aktions-</text:p>
            <text:p text:style-name="P80">würfel</text:p>
          </table:table-cell>
          <table:table-cell table:style-name="Table2.A1" office:value-type="string">
            <text:p text:style-name="P80">Reflex</text:p>
          </table:table-cell>
          <table:table-cell table:style-name="Table2.A1" office:value-type="string">
            <text:p text:style-name="P80">Zähigkeit</text:p>
          </table:table-cell>
          <table:table-cell table:style-name="Table2.A1" office:value-type="string">
            <text:p text:style-name="P80">Willen</text:p>
          </table:table-cell>
          <table:table-cell table:style-name="Table2.H1" office:value-type="string">
            <text:p text:style-name="P79">Zauber <text:span text:style-name="T158">pro </text:span>Stufe</text:p>
            <text:p text:style-name="P79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80">1</text:p>
          </table:table-cell>
          <table:table-cell table:style-name="Table2.A2" office:value-type="string">
            <text:p text:style-name="P79">+0</text:p>
          </table:table-cell>
          <table:table-cell table:style-name="Table2.A2" office:value-type="string">
            <text:p text:style-name="P80">w<text:span text:style-name="T156">8</text:span>/III</text:p>
          </table:table-cell>
          <table:table-cell table:style-name="Table2.A2" office:value-type="string">
            <text:p text:style-name="P80">w20</text:p>
          </table:table-cell>
          <table:table-cell table:style-name="Table2.A2" office:value-type="string">
            <text:p text:style-name="P80">+<text:span text:style-name="T156">0</text:span></text:p>
          </table:table-cell>
          <table:table-cell table:style-name="Table2.A2" office:value-type="string">
            <text:p text:style-name="P80">+1</text:p>
          </table:table-cell>
          <table:table-cell table:style-name="Table2.A2" office:value-type="string">
            <text:p text:style-name="P80">+<text:span text:style-name="T86">1</text:span></text:p>
          </table:table-cell>
          <table:table-cell table:style-name="Table2.H2" office:value-type="string">
            <text:p text:style-name="P81">4 <text:s text:c="2"/><text:span text:style-name="T114">−</text:span><text:span text:style-name="T112"> <text:s text:c="2"/></text:span><text:span text:style-name="T114">−</text:span><text:span text:style-name="T112"> <text:s text:c="3"/></text:span><text:span text:style-name="T114">−</text:span><text:span text:style-name="T112"> <text:s text:c="2"/></text:span><text:span text:style-name="T114">−</text:span></text:p>
          </table:table-cell>
        </table:table-row>
        <table:table-row>
          <table:table-cell table:style-name="Table2.A2" office:value-type="string">
            <text:p text:style-name="P80">2</text:p>
          </table:table-cell>
          <table:table-cell table:style-name="Table2.A2" office:value-type="string">
            <text:p text:style-name="P79">+1</text:p>
          </table:table-cell>
          <table:table-cell table:style-name="Table2.A2" office:value-type="string">
            <text:p text:style-name="P80">w<text:span text:style-name="T156">8</text:span>/III</text:p>
          </table:table-cell>
          <table:table-cell table:style-name="Table2.A2" office:value-type="string">
            <text:p text:style-name="P80">w20</text:p>
          </table:table-cell>
          <table:table-cell table:style-name="Table2.A2" office:value-type="string">
            <text:p text:style-name="P80">+<text:span text:style-name="T156">0</text:span></text:p>
          </table:table-cell>
          <table:table-cell table:style-name="Table2.A2" office:value-type="string">
            <text:p text:style-name="P80">+1</text:p>
          </table:table-cell>
          <table:table-cell table:style-name="Table2.A2" office:value-type="string">
            <text:p text:style-name="P80">+<text:span text:style-name="T86">1</text:span></text:p>
          </table:table-cell>
          <table:table-cell table:style-name="Table2.H2" office:value-type="string">
            <text:p text:style-name="P79">5 <text:s/><text:span text:style-name="T112"><text:s/></text:span><text:span text:style-name="T116">−</text:span><text:span text:style-name="T113"> <text:s text:c="2"/></text:span><text:span text:style-name="T116">−</text:span><text:span text:style-name="T113"> <text:s text:c="3"/></text:span><text:span text:style-name="T116">−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3</text:p>
          </table:table-cell>
          <table:table-cell table:style-name="Table2.A2" office:value-type="string">
            <text:p text:style-name="P79">+2</text:p>
          </table:table-cell>
          <table:table-cell table:style-name="Table2.A2" office:value-type="string">
            <text:p text:style-name="P80">w1<text:span text:style-name="T156">0</text:span>/I<text:span text:style-name="T86">II</text:span></text:p>
          </table:table-cell>
          <table:table-cell table:style-name="Table2.A2" office:value-type="string">
            <text:p text:style-name="P80">w20</text:p>
          </table:table-cell>
          <table:table-cell table:style-name="Table2.A2" office:value-type="string">
            <text:p text:style-name="P80">+1</text:p>
          </table:table-cell>
          <table:table-cell table:style-name="Table2.A2" office:value-type="string">
            <text:p text:style-name="P80">+<text:span text:style-name="T156">1</text:span></text:p>
          </table:table-cell>
          <table:table-cell table:style-name="Table2.A2" office:value-type="string">
            <text:p text:style-name="P80">+<text:span text:style-name="T156">2</text:span></text:p>
          </table:table-cell>
          <table:table-cell table:style-name="Table2.H2" office:value-type="string">
            <text:p text:style-name="P79">5 <text:s text:c="2"/>3 <text:s text:c="2"/><text:span text:style-name="T116">− </text:span><text:span text:style-name="T113"><text:s text:c="3"/></text:span><text:span text:style-name="T116">−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4</text:p>
          </table:table-cell>
          <table:table-cell table:style-name="Table2.A2" office:value-type="string">
            <text:p text:style-name="P79">+2</text:p>
          </table:table-cell>
          <table:table-cell table:style-name="Table2.A2" office:value-type="string">
            <text:p text:style-name="P80">w<text:span text:style-name="T86">1</text:span><text:span text:style-name="T156">0</text:span>/I<text:span text:style-name="T156">II</text:span></text:p>
          </table:table-cell>
          <table:table-cell table:style-name="Table2.A2" office:value-type="string">
            <text:p text:style-name="P80">w20</text:p>
          </table:table-cell>
          <table:table-cell table:style-name="Table2.A2" office:value-type="string">
            <text:p text:style-name="P80">+<text:span text:style-name="T156">1</text:span></text:p>
          </table:table-cell>
          <table:table-cell table:style-name="Table2.A2" office:value-type="string">
            <text:p text:style-name="P80">+2</text:p>
          </table:table-cell>
          <table:table-cell table:style-name="Table2.A2" office:value-type="string">
            <text:p text:style-name="P80">+<text:span text:style-name="T86">2</text:span></text:p>
          </table:table-cell>
          <table:table-cell table:style-name="Table2.H2" office:value-type="string">
            <text:p text:style-name="P79">6 <text:s text:c="2"/>4 <text:s text:c="2"/><text:span text:style-name="T116">−</text:span><text:span text:style-name="T113"> <text:s text:c="3"/></text:span><text:span text:style-name="T116">−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5</text:p>
          </table:table-cell>
          <table:table-cell table:style-name="Table2.A2" office:value-type="string">
            <text:p text:style-name="P79">+3</text:p>
          </table:table-cell>
          <table:table-cell table:style-name="Table2.A2" office:value-type="string">
            <text:p text:style-name="P80">w<text:span text:style-name="T156">12</text:span>/<text:span text:style-name="T86">I</text:span><text:span text:style-name="T156">II</text:span></text:p>
          </table:table-cell>
          <table:table-cell table:style-name="Table2.A2" office:value-type="string">
            <text:p text:style-name="P80">w20</text:p>
          </table:table-cell>
          <table:table-cell table:style-name="Table2.A2" office:value-type="string">
            <text:p text:style-name="P80">+<text:span text:style-name="T156">1</text:span></text:p>
          </table:table-cell>
          <table:table-cell table:style-name="Table2.A2" office:value-type="string">
            <text:p text:style-name="P80">+<text:span text:style-name="T156">2</text:span></text:p>
          </table:table-cell>
          <table:table-cell table:style-name="Table2.A2" office:value-type="string">
            <text:p text:style-name="P80">+<text:span text:style-name="T156">3</text:span></text:p>
          </table:table-cell>
          <table:table-cell table:style-name="Table2.H2" office:value-type="string">
            <text:p text:style-name="P79">6 <text:s text:c="2"/>5 <text:s text:c="2"/><text:span text:style-name="T115">2</text:span><text:span text:style-name="T113"> <text:s text:c="3"/></text:span><text:span text:style-name="T116">−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6</text:p>
          </table:table-cell>
          <table:table-cell table:style-name="Table2.A2" office:value-type="string">
            <text:p text:style-name="P79">+4</text:p>
          </table:table-cell>
          <table:table-cell table:style-name="Table2.A2" office:value-type="string">
            <text:p text:style-name="P80">w<text:span text:style-name="T156">12</text:span>/<text:span text:style-name="T156">III</text:span></text:p>
          </table:table-cell>
          <table:table-cell table:style-name="Table2.A2" office:value-type="string">
            <text:p text:style-name="P80">w20+w1<text:span text:style-name="T156">4</text:span></text:p>
          </table:table-cell>
          <table:table-cell table:style-name="Table2.A2" office:value-type="string">
            <text:p text:style-name="P80">+2</text:p>
          </table:table-cell>
          <table:table-cell table:style-name="Table2.A2" office:value-type="string">
            <text:p text:style-name="P80">+<text:span text:style-name="T156">2</text:span></text:p>
          </table:table-cell>
          <table:table-cell table:style-name="Table2.A2" office:value-type="string">
            <text:p text:style-name="P80">+<text:span text:style-name="T156">4</text:span></text:p>
          </table:table-cell>
          <table:table-cell table:style-name="Table2.H2" office:value-type="string">
            <text:p text:style-name="P79"><text:span text:style-name="T157">7</text:span> <text:s text:c="2"/>5 <text:s text:c="2"/><text:span text:style-name="T117">3</text:span><text:span text:style-name="T113"> <text:s text:c="3"/></text:span><text:span text:style-name="T116">−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7</text:p>
          </table:table-cell>
          <table:table-cell table:style-name="Table2.A2" office:value-type="string">
            <text:p text:style-name="P80">+<text:span text:style-name="T156">5</text:span></text:p>
          </table:table-cell>
          <table:table-cell table:style-name="Table2.A2" office:value-type="string">
            <text:p text:style-name="P80">w<text:span text:style-name="T156">14</text:span>/<text:span text:style-name="T156">III</text:span></text:p>
          </table:table-cell>
          <table:table-cell table:style-name="Table2.A2" office:value-type="string">
            <text:p text:style-name="P80">w20<text:span text:style-name="T156">+w16</text:span></text:p>
          </table:table-cell>
          <table:table-cell table:style-name="Table2.A2" office:value-type="string">
            <text:p text:style-name="P80">+<text:span text:style-name="T156">2</text:span></text:p>
          </table:table-cell>
          <table:table-cell table:style-name="Table2.A2" office:value-type="string">
            <text:p text:style-name="P80">+<text:span text:style-name="T156">3</text:span></text:p>
          </table:table-cell>
          <table:table-cell table:style-name="Table2.A2" office:value-type="string">
            <text:p text:style-name="P80">+<text:span text:style-name="T156">4</text:span></text:p>
          </table:table-cell>
          <table:table-cell table:style-name="Table2.H2" office:value-type="string">
            <text:p text:style-name="P79"><text:span text:style-name="T157">7</text:span> <text:s text:c="2"/><text:span text:style-name="T157">6</text:span> <text:s text:c="2"/><text:span text:style-name="T117">4</text:span><text:span text:style-name="T113"> <text:s text:c="3"/></text:span><text:span text:style-name="T117">1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8</text:p>
          </table:table-cell>
          <table:table-cell table:style-name="Table2.A2" office:value-type="string">
            <text:p text:style-name="P80">+<text:span text:style-name="T156">5</text:span></text:p>
          </table:table-cell>
          <table:table-cell table:style-name="Table2.A2" office:value-type="string">
            <text:p text:style-name="P80">w<text:span text:style-name="T156">14</text:span>/<text:span text:style-name="T156">III</text:span></text:p>
          </table:table-cell>
          <table:table-cell table:style-name="Table2.A2" office:value-type="string">
            <text:p text:style-name="P80"><text:span text:style-name="T156">2</text:span>w20</text:p>
          </table:table-cell>
          <table:table-cell table:style-name="Table2.A2" office:value-type="string">
            <text:p text:style-name="P80">+<text:span text:style-name="T156">2</text:span></text:p>
          </table:table-cell>
          <table:table-cell table:style-name="Table2.A2" office:value-type="string">
            <text:p text:style-name="P80">+<text:span text:style-name="T156">3</text:span></text:p>
          </table:table-cell>
          <table:table-cell table:style-name="Table2.A2" office:value-type="string">
            <text:p text:style-name="P80">+<text:span text:style-name="T156">5</text:span></text:p>
          </table:table-cell>
          <table:table-cell table:style-name="Table2.H2" office:value-type="string">
            <text:p text:style-name="P79"><text:span text:style-name="T157">8</text:span> <text:s text:c="2"/><text:span text:style-name="T157">6</text:span> <text:s text:c="2"/><text:span text:style-name="T117">5</text:span><text:span text:style-name="T113"> <text:s text:c="3"/></text:span><text:span text:style-name="T117">2</text:span><text:span text:style-name="T113"> <text:s text:c="2"/></text:span><text:span text:style-name="T116">−</text:span></text:p>
          </table:table-cell>
        </table:table-row>
        <table:table-row>
          <table:table-cell table:style-name="Table2.A2" office:value-type="string">
            <text:p text:style-name="P80">9</text:p>
          </table:table-cell>
          <table:table-cell table:style-name="Table2.A2" office:value-type="string">
            <text:p text:style-name="P80">+<text:span text:style-name="T156">6</text:span></text:p>
          </table:table-cell>
          <table:table-cell table:style-name="Table2.A2" office:value-type="string">
            <text:p text:style-name="P80">w<text:span text:style-name="T156">16</text:span>/<text:span text:style-name="T156">III</text:span></text:p>
          </table:table-cell>
          <table:table-cell table:style-name="Table2.A2" office:value-type="string">
            <text:p text:style-name="P80">2w20</text:p>
          </table:table-cell>
          <table:table-cell table:style-name="Table2.A2" office:value-type="string">
            <text:p text:style-name="P80">+3</text:p>
          </table:table-cell>
          <table:table-cell table:style-name="Table2.A2" office:value-type="string">
            <text:p text:style-name="P80">+<text:span text:style-name="T156">3</text:span></text:p>
          </table:table-cell>
          <table:table-cell table:style-name="Table2.A2" office:value-type="string">
            <text:p text:style-name="P80">+<text:span text:style-name="T156">5</text:span></text:p>
          </table:table-cell>
          <table:table-cell table:style-name="Table2.H2" office:value-type="string">
            <text:p text:style-name="P79"><text:span text:style-name="T157">8</text:span> <text:s text:c="2"/><text:span text:style-name="T157">7</text:span> <text:s text:c="2"/><text:span text:style-name="T117">5</text:span><text:span text:style-name="T113"> <text:s text:c="3"/></text:span><text:span text:style-name="T117">3</text:span><text:span text:style-name="T113"> <text:s text:c="2"/></text:span><text:span text:style-name="T117">1</text:span></text:p>
          </table:table-cell>
        </table:table-row>
        <table:table-row>
          <table:table-cell table:style-name="Table2.A2" office:value-type="string">
            <text:p text:style-name="P80">10</text:p>
          </table:table-cell>
          <table:table-cell table:style-name="Table2.A2" office:value-type="string">
            <text:p text:style-name="P80">+<text:span text:style-name="T156">7</text:span></text:p>
          </table:table-cell>
          <table:table-cell table:style-name="Table2.A2" office:value-type="string">
            <text:p text:style-name="P80"><text:span text:style-name="T156">w16</text:span>/<text:span text:style-name="T156">III</text:span></text:p>
          </table:table-cell>
          <table:table-cell table:style-name="Table2.A2" office:value-type="string">
            <text:p text:style-name="P80">2w20</text:p>
          </table:table-cell>
          <table:table-cell table:style-name="Table2.A2" office:value-type="string">
            <text:p text:style-name="P80">+<text:span text:style-name="T156">3</text:span></text:p>
          </table:table-cell>
          <table:table-cell table:style-name="Table2.A2" office:value-type="string">
            <text:p text:style-name="P80">+<text:span text:style-name="T156">4</text:span></text:p>
          </table:table-cell>
          <table:table-cell table:style-name="Table2.A2" office:value-type="string">
            <text:p text:style-name="P80">+<text:span text:style-name="T156">6</text:span></text:p>
          </table:table-cell>
          <table:table-cell table:style-name="Table2.H2" office:value-type="string">
            <text:p text:style-name="P79"><text:span text:style-name="T157">9</text:span> <text:s text:c="2"/><text:span text:style-name="T157">7</text:span> <text:s text:c="2"/><text:span text:style-name="T117">6</text:span><text:span text:style-name="T113"> <text:s text:c="3"/></text:span><text:span text:style-name="T117">4</text:span><text:span text:style-name="T113"> <text:s text:c="2"/></text:span><text:span text:style-name="T117">2</text:span></text:p>
          </table:table-cell>
        </table:table-row>
      </table:table>
      <text:p text:style-name="P21"/>
      <text:p text:style-name="P90"><text:span text:style-name="T207">1 </text:span><text:span text:style-name="T210">Gutes</text:span><text:span text:style-name="T208"> entdecken</text:span><text:span text:style-name="T191"><text:tab/><text:tab/><text:tab/><text:tab/><text:tab/><text:tab/><text:tab/><text:tab/></text:span><text:span text:style-name="T208">Regeln</text:span><text:span text:style-name="T192"> </text:span><text:span text:style-name="T209">260,</text:span><text:span text:style-name="T192"> </text:span><text:span text:style-name="T208">Rules</text:span><text:span text:style-name="T192"> </text:span><text:span text:style-name="T209">25</text:span><text:span text:style-name="T208">9</text:span></text:p>
      <text:p text:style-name="P84"><text:span text:style-name="T211">Grad</text:span> 1, <text:span text:style-name="T212">1 Aktion, </text:span><text:span text:style-name="T213">18m</text:span>, <text:span text:style-name="T213">6 Phasen</text:span> <text:span text:style-name="T212">Dauer, </text:span>Rettung<text:span text:style-name="T212">sw</text:span><text:span text:style-name="T214">urf</text:span><text:span text:style-name="T212"> </text:span>Willen<text:span text:style-name="T212">=</text:span>Zauberwurf</text:p>
      <text:p text:style-name="P3"/>
      <text:p text:style-name="P3"><text:span text:style-name="T215">Du erkennst </text:span><text:span text:style-name="T222">Gutes</text:span><text:span text:style-name="T215"> in einem </text:span>1,5 m breite<text:span text:style-name="T216">n und 18 m langen</text:span> Strahl von heiligem Symbol ausgehend. <text:span text:style-name="T222">Gutes</text:span><text:span text:style-name="T217"> ist alles was von </text:span><text:span text:style-name="T218">e</text:span><text:span text:style-name="T217">ntgegengesetzter Gesinnung </text:span><text:span text:style-name="T218">oder </text:span><text:span text:style-name="T217">dir feindlich gesinnt ist.</text:span></text:p>
      <text:p text:style-name="P24"/>
      <text:p text:style-name="P26">Zauber w20, <text:span text:style-name="T219">Umkehrung</text:span> w<text:span text:style-name="T219">16</text:span>:</text:p>
      <text:p text:style-name="P13"><text:span text:style-name="T34">1-11</text:span><text:tab/><text:tab/>Fehlschlag. </text:p>
      <text:p text:style-name="P13"><text:span text:style-name="T34">12-13</text:span><text:tab/><text:span text:style-name="T204">Wesen entgegengesetzter Gesinnung und gefährliche Gegenstände</text:span></text:p>
      <text:p text:style-name="P13"><text:tab/><text:tab/><text:span text:style-name="T220">bis 18 m </text:span><text:span text:style-name="T204">werden </text:span><text:span text:style-name="T220">möglicherweise </text:span><text:span text:style-name="T204">offenbar, Willen&gt;=Wurf negiert</text:span></text:p>
      <text:p text:style-name="P13"><text:span text:style-name="T34">14-17</text:span><text:tab/><text:span text:style-name="T204">Wesen entgegengesetzter Gesinnung und gefährliche Gegenstände</text:span></text:p>
      <text:p text:style-name="P13"><text:tab/><text:tab/><text:span text:style-name="T220">bis 18 m </text:span><text:span text:style-name="T204">werden </text:span><text:span text:style-name="T220">immer </text:span><text:span text:style-name="T204">offenbar, </text:span><text:span text:style-name="T220">kein Rettungswurf</text:span></text:p>
      <text:p text:style-name="P13"><text:span text:style-name="T34">18-19</text:span><text:tab/><text:span text:style-name="T204">Wesen entgegengesetzter Gesinnung und gefährliche Gegenstände</text:span></text:p>
      <text:p text:style-name="P13"><text:tab/><text:tab/><text:span text:style-name="T220">bis 36 m </text:span><text:span text:style-name="T204">werden </text:span><text:span text:style-name="T220">immer </text:span><text:span text:style-name="T204">offenbar, </text:span><text:span text:style-name="T220">kein Rettungswurf</text:span></text:p>
      <text:p text:style-name="P13"><text:span text:style-name="T34">20-23</text:span><text:tab/><text:span text:style-name="T204">Wesen entgegengesetzter Gesinnung und gefährliche Gegenstände</text:span></text:p>
      <text:p text:style-name="P13"><text:tab/><text:tab/><text:span text:style-name="T220">bis </text:span><text:span text:style-name="T203">54</text:span><text:span text:style-name="T220"> m </text:span><text:span text:style-name="T204">werden </text:span><text:span text:style-name="T203">auch für Gefährten </text:span><text:span text:style-name="T204">offenbar, </text:span><text:span text:style-name="T220">kein Rettungswurf</text:span></text:p>
      <text:p text:style-name="P13"><text:span text:style-name="T34">2</text:span><text:span text:style-name="T58">4</text:span><text:span text:style-name="T34">-2</text:span><text:span text:style-name="T58">7</text:span><text:tab/><text:span text:style-name="T221">G</text:span><text:span text:style-name="T204">efährliche Wesen und Gegenstände </text:span><text:span text:style-name="T220">bis </text:span><text:span text:style-name="T203">54</text:span><text:span text:style-name="T220"> m </text:span><text:span text:style-name="T204">werden </text:span><text:span text:style-name="T203">auch für</text:span></text:p>
      <text:p text:style-name="P13"><text:span text:style-name="T203"><text:tab/><text:tab/>Gefährten </text:span><text:span text:style-name="T204">offenbar, </text:span><text:span text:style-name="T220">kein Rettungswurf</text:span></text:p>
      <text:p text:style-name="P13"><text:span text:style-name="T34">2</text:span><text:span text:style-name="T59">8</text:span><text:span text:style-name="T34">-2</text:span><text:span text:style-name="T59">9</text:span><text:tab/><text:span text:style-name="T221">G</text:span><text:span text:style-name="T204">efährliche Wesen und Gegenstände </text:span><text:span text:style-name="T220">bis </text:span><text:span text:style-name="T203">54</text:span><text:span text:style-name="T220"> m </text:span><text:span text:style-name="T204">werden </text:span><text:span text:style-name="T203">auch für</text:span></text:p>
      <text:p text:style-name="P13"><text:span text:style-name="T203"><text:tab/><text:tab/>Gefährten </text:span><text:span text:style-name="T204">offenbar, </text:span><text:span text:style-name="T205">Wesen erhalten -1 auf alle Würfe </text:span><text:span text:style-name="T206">(auch Schaden)</text:span></text:p>
      <text:p text:style-name="P13"><text:span text:style-name="T60">30</text:span><text:span text:style-name="T34">-</text:span><text:span text:style-name="T60">31</text:span><text:tab/><text:span text:style-name="T221">G</text:span><text:span text:style-name="T204">efährliche Wesen und Gegenstände </text:span><text:span text:style-name="T220">bis </text:span><text:span text:style-name="T206">72</text:span><text:span text:style-name="T220"> m </text:span><text:span text:style-name="T204">werden </text:span><text:span text:style-name="T203">auch für</text:span></text:p>
      <text:p text:style-name="P13"><text:span text:style-name="T203"><text:tab/><text:tab/>Gefährten </text:span><text:span text:style-name="T204">offenbar, </text:span><text:span text:style-name="T205">Wesen erhalten -</text:span><text:span text:style-name="T206">2</text:span><text:span text:style-name="T205"> auf alle Würfe </text:span><text:span text:style-name="T206">(auch Schaden)</text:span></text:p>
      <text:p text:style-name="P13"><text:span text:style-name="T60">32+</text:span><text:tab/><text:tab/><text:span text:style-name="T221">G</text:span><text:span text:style-name="T204">efährliche Wesen und Gegenstände </text:span><text:span text:style-name="T220">bis </text:span><text:span text:style-name="T206">90</text:span><text:span text:style-name="T220"> m </text:span><text:span text:style-name="T204">werden </text:span><text:span text:style-name="T203">auch für</text:span></text:p>
      <text:p text:style-name="P13"><text:span text:style-name="T203"><text:tab/><text:tab/>Gefährten </text:span><text:span text:style-name="T204">offenbar, </text:span><text:span text:style-name="T205">Wesen erhalten -</text:span><text:span text:style-name="T206">4</text:span><text:span text:style-name="T205"> auf alle Würfe </text:span><text:span text:style-name="T206">(auch Schaden)</text:span></text:p>
      <text:p text:style-name="P13"/>
      <text:p text:style-name="P86"><text:span text:style-name="T214">2 </text:span>Dunkelheit/Helligkeit<text:span text:style-name="T194"><text:tab/><text:tab/><text:tab/><text:tab/><text:tab/><text:tab/><text:tab/></text:span><text:span text:style-name="T213">Regeln</text:span><text:span text:style-name="T195"> </text:span><text:span text:style-name="T224">26</text:span><text:span text:style-name="T225">1</text:span><text:span text:style-name="T224">,</text:span><text:span text:style-name="T195"> </text:span><text:span text:style-name="T213">Rules</text:span><text:span text:style-name="T195"> </text:span><text:span text:style-name="T224">25</text:span><text:span text:style-name="T225">8</text:span></text:p>
      <text:p text:style-name="P85"><text:span text:style-name="T225">Grad</text:span> 1, <text:span text:style-name="T212">1 Aktion, </text:span><text:span text:style-name="T226">6</text:span><text:span text:style-name="T213">m</text:span>, &gt;<text:span text:style-name="T226">= 1</text:span><text:span text:style-name="T213"> Phase</text:span> <text:span text:style-name="T212">Dauer, </text:span><text:span text:style-name="T227">kein </text:span>Rettung<text:span text:style-name="T212">sw</text:span><text:span text:style-name="T227">urf</text:span></text:p>
      <text:p text:style-name="P4"/>
      <text:p text:style-name="P4"><text:span text:style-name="T228">Du erzeugst v</text:span>ollständige Dunkelheit oder helles Licht.</text:p>
      <text:p text:style-name="P25"/>
      <text:p text:style-name="P27">Zauber w20, <text:span text:style-name="T219">Umkehrung</text:span> w<text:span text:style-name="T219">16</text:span>:</text:p>
      <text:p text:style-name="P14"><text:span text:style-name="T34">1-11</text:span><text:tab/><text:tab/>Fehlschlag. </text:p>
      <text:p text:style-name="P14"><text:span text:style-name="T34">12-13</text:span><text:tab/><text:span text:style-name="T229">Dunkelheit in 6m Radius um den </text:span><text:span text:style-name="T230">Standpunkt des </text:span><text:span text:style-name="T229">Kleriker</text:span><text:span text:style-name="T230">s</text:span><text:span text:style-name="T229"> für 1 Phase</text:span></text:p>
      <text:p text:style-name="P14"><text:span text:style-name="T34">14-17</text:span><text:tab/><text:span text:style-name="T229">Dunkelheit in 6m Radius </text:span><text:span text:style-name="T230">um einen beliebigen Punkt </text:span><text:span text:style-name="T231">in 6m </text:span><text:span text:style-name="T229">für 1 Phase</text:span></text:p>
      <text:p text:style-name="P14"><text:span text:style-name="T34">18-19</text:span><text:tab/><text:span text:style-name="T229">Dunkelheit in 6m Radius </text:span><text:span text:style-name="T230">um einen Punkt </text:span><text:span text:style-name="T232">innerhalb 30 m </text:span><text:span text:style-name="T229">für 1 Phase</text:span></text:p>
      <text:p text:style-name="P14"><text:span text:style-name="T34">20-23</text:span><text:tab/><text:span text:style-name="T229">Dunkelheit in 6m Radius </text:span><text:span text:style-name="T230">um einen Punkt </text:span><text:span text:style-name="T232">innerhalb 30 m </text:span><text:span text:style-name="T229">für 1 Phase,</text:span></text:p>
      <text:p text:style-name="P14"><text:tab/><text:tab/><text:span text:style-name="T233">Bewegung um 12m/Runde möglich, auch über 30 m hinaus</text:span></text:p>
      <text:p text:style-name="P14"><text:span text:style-name="T34">2</text:span><text:span text:style-name="T58">4</text:span><text:span text:style-name="T34">-2</text:span><text:span text:style-name="T58">7</text:span><text:tab/><text:span text:style-name="T229">Dunkelheit in </text:span><text:span text:style-name="T233">12</text:span><text:span text:style-name="T229"> m Radius </text:span><text:span text:style-name="T230">um einen Punkt </text:span><text:span text:style-name="T232">innerhalb </text:span><text:span text:style-name="T233">6</text:span><text:span text:style-name="T232">0 m </text:span><text:span text:style-name="T229">für</text:span></text:p>
      <text:p text:style-name="P14"><text:span text:style-name="T233"><text:tab/><text:tab/></text:span><text:span text:style-name="T234">2</text:span><text:span text:style-name="T233"> </text:span><text:span text:style-name="T234">Phasen</text:span><text:span text:style-name="T229">, </text:span><text:span text:style-name="T233">Bewegung um 24m/Runde möglich, auch über 30 m hinaus</text:span></text:p>
      <text:p text:style-name="P14"><text:span text:style-name="T34">2</text:span><text:span text:style-name="T59">8</text:span><text:span text:style-name="T34">-2</text:span><text:span text:style-name="T59">9</text:span><text:tab/><text:span text:style-name="T233">Du kannst Lichtquellen erlöschen lassen. </text:span><text:span text:style-name="T229">Dunkelheit in </text:span><text:span text:style-name="T233">12</text:span><text:span text:style-name="T229"> m Radius</text:span></text:p>
      <text:p text:style-name="P14"><text:span text:style-name="T230"><text:tab/><text:tab/>um einen Punkt </text:span><text:span text:style-name="T232">innerhalb </text:span><text:span text:style-name="T233">6</text:span><text:span text:style-name="T232">0 m </text:span><text:span text:style-name="T229">für </text:span><text:span text:style-name="T234">1 Stunde</text:span><text:span text:style-name="T229">, </text:span><text:span text:style-name="T233">Bewegung um 24 m </text:span><text:span text:style-name="T234">pro</text:span></text:p>
      <text:p text:style-name="P14"><text:span text:style-name="T234"><text:tab/><text:tab/></text:span><text:span text:style-name="T233">Runde möglich, auch über </text:span><text:span text:style-name="T234">6</text:span><text:span text:style-name="T233">0 m hinaus. </text:span><text:span text:style-name="T235">Keine Konzentration nötig.</text:span></text:p>
      <text:p text:style-name="P14"><text:span text:style-name="T60">30</text:span><text:span text:style-name="T34">-</text:span><text:span text:style-name="T60">31</text:span><text:tab/><text:span text:style-name="T236">Du kannst wählen: ein 120 m langer und bis 30 m breiter Kegel,</text:span></text:p>
      <text:p text:style-name="P15"><text:tab/><text:tab/>eine Kugel mit 18 m Radius in max. 90 m Entfernung, oder</text:p>
      <text:p text:style-name="P14"><text:tab/><text:tab/><text:span text:style-name="T236">eine 3 m breite 300 m lange Linie von absoluter Dunkelheit für 1 Tag.</text:span></text:p>
      <text:p text:style-name="P14"><text:span text:style-name="T233"><text:tab/><text:tab/></text:span><text:span text:style-name="T236">Eine </text:span><text:span text:style-name="T233">Bewegung um </text:span><text:span text:style-name="T236">30</text:span><text:span text:style-name="T233"> m </text:span><text:span text:style-name="T234">pro </text:span><text:span text:style-name="T233">Runde </text:span><text:span text:style-name="T236">ist dir </text:span><text:span text:style-name="T233">möglich</text:span></text:p>
      <text:p text:style-name="P15"><text:tab/><text:tab/>Außerdem werden alle irdischen Lichtquellen gelöscht. Du kannst</text:p>
      <text:p text:style-name="P15"><text:tab/><text:tab/>aber trotzdem sehen. <text:span text:style-name="T235">Keine Konzentration nötig.</text:span></text:p>
      <text:p text:style-name="P14"><text:span text:style-name="T60">32+</text:span><text:tab/><text:tab/><text:span text:style-name="T236">Du kannst </text:span><text:span text:style-name="T237">Sonne, Mond und Sterne verdunkeln</text:span><text:span text:style-name="T236">. </text:span><text:span text:style-name="T237">Pro Runde werden</text:span></text:p>
      <text:p text:style-name="P16"><text:tab/><text:tab/>alle Lichtquellen in 150 m Umkreis w20% dunkler solange deine</text:p>
      <text:p text:style-name="P16"><text:tab/><text:tab/>Konzentration anhält. Danach dehnt sich der Bereich um w6 m pro</text:p>
      <text:p text:style-name="P14"><text:span text:style-name="T237"><text:tab/><text:tab/>Runde bis max. 300 m </text:span><text:span text:style-name="T238">pro ZS </text:span><text:span text:style-name="T237">aus. </text:span><text:span text:style-name="T223">Endet die Konzentration kommt das</text:span></text:p>
      <text:p text:style-name="P14"><text:tab/><text:tab/><text:span text:style-name="T223">Licht ebenso langsam wieder.</text:span></text:p>
      <text:p text:style-name="P14"/>
      <text:p text:style-name="P87"><text:span text:style-name="T239">5</text:span><text:span text:style-name="T214"> </text:span>Kälte/Hitze widerstehen<text:span text:style-name="T194"><text:tab/><text:tab/><text:tab/><text:tab/><text:tab/><text:tab/><text:tab/></text:span><text:span text:style-name="T213">Regeln</text:span><text:span text:style-name="T195"> </text:span><text:span text:style-name="T224">2</text:span><text:span text:style-name="T225">64</text:span><text:span text:style-name="T224">,</text:span><text:span text:style-name="T195"> </text:span><text:span text:style-name="T213">Rules</text:span><text:span text:style-name="T195"> </text:span><text:span text:style-name="T224">2</text:span><text:span text:style-name="T225">66</text:span></text:p>
      <text:p text:style-name="P85"><text:span text:style-name="T225">Grad</text:span> 1, <text:span text:style-name="T212">1 Aktion, </text:span><text:span text:style-name="T240">selbst oder </text:span><text:span text:style-name="T241">mehrere</text:span>, &gt;<text:span text:style-name="T226">= 1</text:span><text:span text:style-name="T213"> </text:span><text:span text:style-name="T240">Runde</text:span> <text:span text:style-name="T212">Dauer, </text:span><text:span text:style-name="T241">kein Rettungswurf</text:span></text:p>
      <text:p text:style-name="P5"/>
      <text:p text:style-name="P5">Du <text:span text:style-name="T241">wirkst Schutz gegen entweder Kälte oder Hitze</text:span>. <text:span text:style-name="T241">Für beides 2 mal zaubern.</text:span></text:p>
      <text:p text:style-name="P25"/>
      <text:p text:style-name="P27">Zauber w20, <text:span text:style-name="T219">Umkehrung</text:span> w<text:span text:style-name="T219">16</text:span>:</text:p>
      <text:p text:style-name="P14"><text:span text:style-name="T34">1-11</text:span><text:tab/><text:tab/>Fehlschlag. </text:p>
      <text:p text:style-name="P14"><text:span text:style-name="T34">12-13</text:span><text:tab/><text:span text:style-name="T242">Du kannst für 1 Runde 5 Schaden ignorieren</text:span></text:p>
      <text:p text:style-name="P14"><text:span text:style-name="T34">14-17</text:span><text:tab/><text:span text:style-name="T77">Du kannst für w6+ZS Runden 5 Schaden ignorieren</text:span></text:p>
      <text:p text:style-name="P14"><text:span text:style-name="T34">18-19</text:span><text:tab/><text:span text:style-name="T77">Du kannst für w8+ZS Runden 10 Schaden </text:span><text:span text:style-name="T78">pro Runde </text:span><text:span text:style-name="T77">ignorieren</text:span></text:p>
      <text:p text:style-name="P14"><text:span text:style-name="T34">20-23</text:span><text:tab/><text:span text:style-name="T77">Du kannst für w8+ZS Runden 10 Schaden </text:span><text:span text:style-name="T78">pro Runde </text:span><text:span text:style-name="T77">ignorieren,</text:span></text:p>
      <text:p text:style-name="P91"><text:tab/><text:tab/>zusätzlich +4 auf Rettungswürfe gegen diesen Effekt</text:p>
      <text:p text:style-name="P14"><text:span text:style-name="T34">2</text:span><text:span text:style-name="T58">4</text:span><text:span text:style-name="T34">-2</text:span><text:span text:style-name="T58">7</text:span><text:tab/><text:span text:style-name="T77">Du </text:span><text:span text:style-name="T79">und deine Gefährten </text:span><text:span text:style-name="T77">können für 1 Phase in 3 m Umkreis</text:span></text:p>
      <text:p text:style-name="P91"><text:tab/><text:tab/>10 Schaden pro Runde ignorieren,</text:p>
      <text:p text:style-name="P91"><text:tab/><text:tab/>zusätzlich +2 auf Rettungswürfe gegen diesen Effekt</text:p>
      <text:p text:style-name="P14"><text:span text:style-name="T34">2</text:span><text:span text:style-name="T59">8</text:span><text:span text:style-name="T34">-2</text:span><text:span text:style-name="T59">9</text:span><text:tab/><text:span text:style-name="T77">Du </text:span><text:span text:style-name="T79">und deine Gefährten </text:span><text:span text:style-name="T77">können für 1 Phase in </text:span><text:span text:style-name="T80">6</text:span><text:span text:style-name="T77"> m Umkreis</text:span></text:p>
      <text:p text:style-name="P14"><text:span text:style-name="T77"><text:tab/><text:tab/></text:span><text:span text:style-name="T80">2</text:span><text:span text:style-name="T77">0 Schaden pro Runde ignorieren,</text:span></text:p>
      <text:p text:style-name="P14"><text:span text:style-name="T77"><text:tab/><text:tab/>zusätzlich +</text:span><text:span text:style-name="T80">4</text:span><text:span text:style-name="T77"> auf Rettungswürfe gegen diesen Effekt</text:span></text:p>
      <text:p text:style-name="P14"><text:span text:style-name="T60">30</text:span><text:span text:style-name="T34">-</text:span><text:span text:style-name="T60">31</text:span><text:tab/><text:span text:style-name="T77">Du </text:span><text:span text:style-name="T79">und deine Gefährten </text:span><text:span text:style-name="T77">können für </text:span><text:span text:style-name="T80">w10+ZS</text:span><text:span text:style-name="T77"> </text:span><text:span text:style-name="T80">Runden</text:span><text:span text:style-name="T77"> in </text:span><text:span text:style-name="T80">6</text:span><text:span text:style-name="T77"> m Umkreis</text:span></text:p>
      <text:p text:style-name="P14"><text:span text:style-name="T77"><text:tab/><text:tab/></text:span><text:span text:style-name="T80">2</text:span><text:span text:style-name="T77">0 Schaden pro Runde ignorieren, zusätzlich +</text:span><text:span text:style-name="T80">6</text:span><text:span text:style-name="T77"> auf Rettungswürfe</text:span></text:p>
      <text:p text:style-name="P14"><text:span text:style-name="T77"><text:tab/><text:tab/>gegen diesen Effekt, </text:span><text:span text:style-name="T80">durch Konzentration w10+ZS Runden verlängern</text:span></text:p>
      <text:p text:style-name="P14"><text:span text:style-name="T60">32+</text:span><text:tab/><text:tab/><text:span text:style-name="T77">Du </text:span><text:span text:style-name="T79">und deine Gefährten </text:span><text:span text:style-name="T77">können für </text:span><text:span text:style-name="T80">w</text:span><text:span text:style-name="T81">8</text:span><text:span text:style-name="T80">+ZS</text:span><text:span text:style-name="T77"> </text:span><text:span text:style-name="T81">Phasen</text:span><text:span text:style-name="T77"> in </text:span><text:span text:style-name="T81">15</text:span><text:span text:style-name="T77"> m Umkreis</text:span></text:p>
      <text:p text:style-name="P14"><text:span text:style-name="T77"><text:tab/><text:tab/></text:span><text:span text:style-name="T81">3</text:span><text:span text:style-name="T77">0 Schaden pro Runde ignorieren, zusätzlich +</text:span><text:span text:style-name="T80">6</text:span><text:span text:style-name="T77"> auf Rettungswürfe</text:span></text:p>
      <text:p text:style-name="P14"><text:span text:style-name="T119"><text:tab/><text:tab/>gegen diesen Effekt, </text:span><text:span text:style-name="T120">durch Konzentration w</text:span><text:span text:style-name="T121">8</text:span><text:span text:style-name="T120">+ZS </text:span><text:span text:style-name="T121">Phasen</text:span><text:span text:style-name="T120"> verlängern</text:span></text:p>
      <text:p text:style-name="P14"><text:span text:style-name="T120"/></text:p>
      <text:p text:style-name="P88"><text:span text:style-name="T239">7</text:span><text:span text:style-name="T214"> </text:span>Machtwort<text:span text:style-name="T194"><text:tab/><text:tab/><text:tab/><text:tab/><text:tab/><text:tab/><text:tab/><text:tab/><text:tab/><text:tab/></text:span><text:span text:style-name="T213">Regeln</text:span><text:span text:style-name="T195"> </text:span><text:span text:style-name="T224">2</text:span><text:span text:style-name="T225">6</text:span><text:span text:style-name="T245">6</text:span><text:span text:style-name="T224">,</text:span><text:span text:style-name="T195"> </text:span><text:span text:style-name="T213">Rules</text:span><text:span text:style-name="T195"> </text:span><text:span text:style-name="T224">2</text:span><text:span text:style-name="T225">6</text:span><text:span text:style-name="T245">8</text:span></text:p>
      <text:p text:style-name="P85"><text:span text:style-name="T245">Grad</text:span> 1, <text:span text:style-name="T212">1 </text:span><text:span text:style-name="T246">Runde</text:span><text:span text:style-name="T212">, </text:span><text:span text:style-name="T83">≤</text:span><text:span text:style-name="T212"> </text:span><text:span text:style-name="T246">9 m, </text:span><text:span text:style-name="T84">≥</text:span> 1 Runde <text:span text:style-name="T212">Dauer, </text:span>Willen<text:span text:style-name="T82">≥</text:span>Zauberwurf</text:p>
      <text:p text:style-name="P6"/>
      <text:p text:style-name="P6">Befehl in einem Wort. Rettungswurf +4 falls widernatürlich oder Selbstmord</text:p>
      <text:p text:style-name="P25"/>
      <text:p text:style-name="P25"><text:span text:style-name="T90">Zauber </text:span>w20:</text:p>
      <text:p text:style-name="P14"><text:span text:style-name="T34">1-11</text:span><text:tab/><text:tab/>Fehlschlag. </text:p>
      <text:p text:style-name="P14"><text:span text:style-name="T34">12-13</text:span><text:tab/>D<text:span text:style-name="T246">u erteilst einem Wesen innerhalb 9 m mit einem Wort einen Befehl</text:span></text:p>
      <text:p text:style-name="P14"><text:span text:style-name="T246"><text:tab/><text:tab/>für 1 Runde. </text:span><text:span text:style-name="T244">Willen </text:span><text:span text:style-name="T82">≥</text:span><text:span text:style-name="T244"> Zauberwurf negiert</text:span></text:p>
      <text:p text:style-name="P14"><text:span text:style-name="T34">14-17</text:span><text:tab/>D<text:span text:style-name="T246">u erteilst einem Wesen innerhalb 9 m mit einem Wort einen Befehl</text:span></text:p>
      <text:p text:style-name="P14"><text:span text:style-name="T246"><text:tab/><text:tab/>für w6+ZS Runden. </text:span><text:span text:style-name="T244">Willen </text:span><text:span text:style-name="T82">≥</text:span><text:span text:style-name="T244"> Zauberwurf negiert</text:span></text:p>
      <text:p text:style-name="P14"><text:span text:style-name="T34">18-19</text:span><text:tab/>D<text:span text:style-name="T246">u erteilst einem Wesen innerhalb 9 m mit einem Wort und einer</text:span></text:p>
      <text:p text:style-name="P14"><text:span text:style-name="T246"><text:tab/><text:tab/>Geste einen Befehl für w6+ZS Runden. </text:span><text:span text:style-name="T244">Willen </text:span><text:span text:style-name="T82">≥</text:span><text:span text:style-name="T244"> Zauberwurf negiert</text:span></text:p>
      <text:p text:style-name="P14"><text:span text:style-name="T34">20-23</text:span><text:tab/>D<text:span text:style-name="T246">u erteilst einem Wesen innerhalb </text:span><text:span text:style-name="T247">18</text:span><text:span text:style-name="T246"> m mit einem Wort </text:span><text:span text:style-name="T247">und einer</text:span></text:p>
      <text:p text:style-name="P14"><text:span text:style-name="T247"><text:tab/><text:tab/>Geste</text:span><text:span text:style-name="T246"> einen Befehl für </text:span><text:span text:style-name="T247">w6+ZS</text:span><text:span text:style-name="T246"> Runde</text:span><text:span text:style-name="T247">n</text:span><text:span text:style-name="T246">. </text:span><text:span text:style-name="T244">Willen </text:span><text:span text:style-name="T82">≥</text:span><text:span text:style-name="T244"> Zauberwurf negiert</text:span></text:p>
      <text:p text:style-name="P14"><text:span text:style-name="T34">2</text:span><text:span text:style-name="T61">4</text:span><text:span text:style-name="T34">-2</text:span><text:span text:style-name="T61">7</text:span><text:tab/>D<text:span text:style-name="T246">u erteilst </text:span><text:span text:style-name="T248">6</text:span><text:span text:style-name="T246"> Wesen innerhalb </text:span><text:span text:style-name="T247">18</text:span><text:span text:style-name="T246"> m mit einem Wort </text:span><text:span text:style-name="T247">und einer</text:span></text:p>
      <text:p text:style-name="P14"><text:span text:style-name="T247"><text:tab/><text:tab/>Geste</text:span><text:span text:style-name="T246"> einen Befehl für </text:span><text:span text:style-name="T247">w6+ZS</text:span><text:span text:style-name="T246"> </text:span><text:span text:style-name="T248">Phasen</text:span><text:span text:style-name="T246">. </text:span><text:span text:style-name="T244">Willen </text:span><text:span text:style-name="T82">≥</text:span><text:span text:style-name="T244"> Zauberwurf negiert</text:span></text:p>
      <text:p text:style-name="P14"><text:span text:style-name="T34">2</text:span><text:span text:style-name="T62">8</text:span><text:span text:style-name="T34">-2</text:span><text:span text:style-name="T62">9</text:span><text:tab/>D<text:span text:style-name="T246">u erteilst </text:span><text:span text:style-name="T248">pro ZS 6</text:span><text:span text:style-name="T246"> Wesen innerhalb </text:span><text:span text:style-name="T248">60</text:span><text:span text:style-name="T246"> m mit einem Wort </text:span><text:span text:style-name="T247">und einer</text:span></text:p>
      <text:p text:style-name="P14"><text:span text:style-name="T247"><text:tab/><text:tab/>Geste</text:span><text:span text:style-name="T246"> einen Befehl für </text:span><text:span text:style-name="T247">w</text:span><text:span text:style-name="T248">7</text:span><text:span text:style-name="T247">+ZS</text:span><text:span text:style-name="T246"> </text:span><text:span text:style-name="T248">Tage</text:span><text:span text:style-name="T246">. </text:span><text:span text:style-name="T244">Willen </text:span><text:span text:style-name="T82">≥</text:span><text:span text:style-name="T244"> Zauberwurf negiert</text:span></text:p>
      <text:p text:style-name="P14"><text:span text:style-name="T244"><text:tab/><text:tab/></text:span><text:span text:style-name="T249">täglich</text:span></text:p>
      <text:p text:style-name="P14"><text:span text:style-name="T63">30</text:span><text:span text:style-name="T34">-</text:span><text:span text:style-name="T63">31</text:span><text:tab/>D<text:span text:style-name="T246">u erteilst <text:s/></text:span><text:span text:style-name="T248">pro ZS </text:span><text:span text:style-name="T243">50</text:span><text:span text:style-name="T246"> Wesen innerhalb </text:span><text:span text:style-name="T243">1,5</text:span><text:span text:style-name="T246"> </text:span><text:span text:style-name="T243">k</text:span><text:span text:style-name="T246">m mit einem Wort </text:span><text:span text:style-name="T247">und</text:span></text:p>
      <text:p text:style-name="P14"><text:span text:style-name="T247"><text:tab/><text:tab/>einer Geste </text:span><text:span text:style-name="T246">einen Befehl für </text:span><text:span text:style-name="T247">w</text:span><text:span text:style-name="T248">7</text:span><text:span text:style-name="T247">+ZS</text:span><text:span text:style-name="T246"> </text:span><text:span text:style-name="T248">Tage</text:span><text:span text:style-name="T246">. </text:span><text:span text:style-name="T244">Willen </text:span><text:span text:style-name="T82">≥</text:span><text:span text:style-name="T244"> Zauberwurf negiert </text:span></text:p>
      <text:p text:style-name="P17"><text:tab/><text:tab/>täglich für TW &gt; 2</text:p>
      <text:p text:style-name="P14"><text:span text:style-name="T63">32+</text:span><text:tab/><text:tab/>D<text:span text:style-name="T246">u erteilst </text:span><text:span text:style-name="T243">allen sichtbaren</text:span><text:span text:style-name="T246"> Wesen mit einem Wort </text:span><text:span text:style-name="T247">und einer Geste</text:span></text:p>
      <text:p text:style-name="P14"><text:span text:style-name="T247"><text:tab/><text:tab/></text:span><text:span text:style-name="T246">einen Befehl für </text:span><text:span text:style-name="T247">w</text:span><text:span text:style-name="T248">7</text:span><text:span text:style-name="T247">+ZS</text:span><text:span text:style-name="T246"> </text:span><text:span text:style-name="T248">Tage</text:span><text:span text:style-name="T246">. </text:span><text:span text:style-name="T243">Maximal 10 Wesen pro ZS sind</text:span></text:p>
      <text:p text:style-name="P14"><text:span text:style-name="T122"><text:tab/><text:tab/>ausgenommen. </text:span><text:span text:style-name="T123">Willen </text:span><text:span text:style-name="T129">≥</text:span><text:span text:style-name="T123"> Zauberwurf negiert </text:span><text:span text:style-name="T122">täglich für TW &gt; 3</text:span></text:p>
      <text:p text:style-name="P14"><text:span text:style-name="T122"/></text:p>
      <text:p text:style-name="P89"><text:span text:style-name="T239">9</text:span><text:span text:style-name="T214"> </text:span>Schutz vor <text:span text:style-name="T259">Gutem</text:span><text:span text:style-name="T194"><text:tab/><text:tab/><text:tab/><text:tab/><text:tab/><text:tab/><text:tab/><text:tab/></text:span><text:span text:style-name="T213">Regeln</text:span><text:span text:style-name="T195"> </text:span><text:span text:style-name="T224">2</text:span><text:span text:style-name="T225">6</text:span><text:span text:style-name="T245">9</text:span><text:span text:style-name="T224">,</text:span><text:span text:style-name="T195"> </text:span><text:span text:style-name="T213">Rules</text:span><text:span text:style-name="T195"> </text:span><text:span text:style-name="T224">2</text:span><text:span text:style-name="T225">6</text:span><text:span text:style-name="T245">5</text:span></text:p>
      <text:p text:style-name="P85"><text:span text:style-name="T245">Grad</text:span> 1, <text:span text:style-name="T251">1 Aktion, selbst/mehrere,</text:span> <text:span text:style-name="T251">1 Phase/ZS</text:span> Dauer, <text:span text:style-name="T251">variabler </text:span>Rettungswurf</text:p>
      <text:p text:style-name="P4"/>
      <text:p text:style-name="P4">Schutz vor unheiliger Gesinnung und allen Gefahren, auch unbekannten.</text:p>
      <text:p text:style-name="P14"/>
      <text:p text:style-name="P25"><text:span text:style-name="T90">Zauber </text:span>w20:</text:p>
      <text:p text:style-name="P14"><text:span text:style-name="T34">1-11</text:span><text:tab/><text:tab/>Fehlschlag.</text:p>
      <text:p text:style-name="P14"><text:span text:style-name="T34">12-13</text:span><text:tab/>D<text:span text:style-name="T252">u</text:span> erhältst +1 auf Rettungswürfe gegen <text:span text:style-name="T259">gute</text:span> Effekte, Wesen, Untote</text:p>
      <text:p text:style-name="P14"><text:tab/><text:tab/>und alles <text:span text:style-name="T252">U</text:span>nheilig<text:span text:style-name="T252">e</text:span></text:p>
      <text:p text:style-name="P14"><text:span text:style-name="T34">14-17</text:span><text:tab/>D<text:span text:style-name="T252">u</text:span> erhäl<text:span text:style-name="T252">ts</text:span>t +1 auf Rettungswürfe gegen <text:span text:style-name="T259">gute</text:span> Effekte, Wesen, Untote</text:p>
      <text:p text:style-name="P14"><text:tab/><text:tab/>und alles <text:span text:style-name="T252">U</text:span>nheilig<text:span text:style-name="T252">e. </text:span>Zusätzlich bekommen alle <text:span text:style-name="T253">Angriffe</text:span> von <text:s/><text:span text:style-name="T259">guten</text:span></text:p>
      <text:p text:style-name="P14"><text:tab/><text:tab/>oder unheiligen Wesen <text:span text:style-name="T254">einen </text:span><text:span text:style-name="T255">Malus </text:span><text:span text:style-name="T254">von -1</text:span>.</text:p>
      <text:p text:style-name="P14"><text:span text:style-name="T34">18-19</text:span> <text:tab/>D<text:span text:style-name="T252">u</text:span> erhäl<text:span text:style-name="T252">ts</text:span>t +1 auf Rettungswürfe gegen <text:span text:style-name="T259">gute</text:span> Effekte, Wesen, Untote</text:p>
      <text:p text:style-name="P14"><text:tab/><text:tab/>und alles <text:span text:style-name="T252">U</text:span>nheilig<text:span text:style-name="T252">e. </text:span>Zusätzlich bekommen alle <text:span text:style-name="T253">Angriffe</text:span> von <text:s/><text:span text:style-name="T259">guten</text:span></text:p>
      <text:p text:style-name="P14"><text:tab/><text:tab/>oder unheiligen Wesen einen Malus von -1 <text:span text:style-name="T253">und Schaden wird </text:span>um 1</text:p>
      <text:p text:style-name="P14"><text:tab/><text:tab/>Punkt pro Würfel reduziert (min. Schaden pro Würfel: 1).</text:p>
      <text:p text:style-name="P14"><text:span text:style-name="T34">20-23</text:span><text:tab/>D<text:span text:style-name="T252">u</text:span> <text:span text:style-name="T256">und </text:span><text:span text:style-name="T257">deine </text:span><text:span text:style-name="T256">Gefährten innerhalb 3 m </text:span>erh<text:span text:style-name="T256">a</text:span>l<text:span text:style-name="T252">t</text:span><text:span text:style-name="T256">et </text:span>+1 auf Rettungswürfe</text:p>
      <text:p text:style-name="P14"><text:tab/><text:tab/>gegen <text:span text:style-name="T259">gute</text:span> Effekte, Wesen, Untote und alles <text:span text:style-name="T252">U</text:span>nheilig<text:span text:style-name="T252">e. </text:span>Zusätzlich</text:p>
      <text:p text:style-name="P14"><text:tab/><text:tab/>bekommen alle <text:span text:style-name="T253">Angriffe</text:span> von <text:span text:style-name="T259">guten</text:span> oder unheiligen Wesen einen</text:p>
      <text:p text:style-name="P14"><text:tab/><text:tab/>Malus von -1 <text:span text:style-name="T253">und Schaden wird </text:span>um 1 Punkt pro Würfel reduziert</text:p>
      <text:p text:style-name="P14"><text:tab/><text:tab/>(min. Schaden pro Würfel: 1).</text:p>
      <text:p text:style-name="P14"><text:span text:style-name="T34">2</text:span><text:span text:style-name="T64">4</text:span><text:span text:style-name="T34">-2</text:span><text:span text:style-name="T64">7</text:span><text:tab/>D<text:span text:style-name="T252">u</text:span> <text:span text:style-name="T256">und </text:span><text:span text:style-name="T257">deine </text:span><text:span text:style-name="T256">Gefährten innerhalb </text:span><text:span text:style-name="T258">6</text:span><text:span text:style-name="T256"> m </text:span>erh<text:span text:style-name="T256">a</text:span>l<text:span text:style-name="T252">t</text:span><text:span text:style-name="T256">et </text:span>+<text:span text:style-name="T258">2</text:span> auf Rettungswürfe</text:p>
      <text:p text:style-name="P14"><text:tab/><text:tab/>gegen <text:span text:style-name="T259">gute</text:span> Effekte, Wesen, Untote und alles <text:span text:style-name="T252">U</text:span>nheilig<text:span text:style-name="T252">e. </text:span>Zusätzlich</text:p>
      <text:p text:style-name="P14"><text:tab/><text:tab/>bekommen alle <text:span text:style-name="T253">Angriffe</text:span> von <text:span text:style-name="T259">guten</text:span> oder unheiligen Wesen einen</text:p>
      <text:p text:style-name="P14"><text:tab/><text:tab/>Malus von -<text:span text:style-name="T258">2</text:span> <text:span text:style-name="T253">und Schaden wird </text:span>um <text:span text:style-name="T258">2</text:span> Punkt<text:span text:style-name="T258">e</text:span> pro Würfel reduziert</text:p>
      <text:p text:style-name="P14"><text:tab/><text:tab/>(min. Schaden pro Würfel: <text:span text:style-name="T258">1</text:span>).</text:p>
      <text:p text:style-name="P14"><text:span text:style-name="T34">2</text:span><text:span text:style-name="T64">8</text:span><text:span text:style-name="T34">-2</text:span><text:span text:style-name="T64">9</text:span><text:tab/>D<text:span text:style-name="T252">u</text:span> <text:span text:style-name="T256">und </text:span><text:span text:style-name="T257">deine </text:span><text:span text:style-name="T256">Gefährten innerhalb </text:span><text:span text:style-name="T250">9</text:span><text:span text:style-name="T256"> m </text:span>erh<text:span text:style-name="T256">a</text:span>l<text:span text:style-name="T252">t</text:span><text:span text:style-name="T256">et </text:span>+<text:span text:style-name="T250">3</text:span> auf Rettungswürfe</text:p>
      <text:p text:style-name="P14"><text:tab/><text:tab/>gegen <text:span text:style-name="T259">gute</text:span> Effekte, Wesen, Untote und alles <text:span text:style-name="T252">U</text:span>nheilig<text:span text:style-name="T252">e. </text:span>Zusätzlich</text:p>
      <text:p text:style-name="P14"><text:tab/><text:tab/>bekommen alle <text:span text:style-name="T253">Angriffe</text:span> von <text:span text:style-name="T259">guten</text:span> oder unheiligen Wesen einen</text:p>
      <text:p text:style-name="P14"><text:tab/><text:tab/>Malus von -<text:span text:style-name="T250">3</text:span> <text:span text:style-name="T253">und Schaden wird </text:span>um <text:span text:style-name="T250">3</text:span> Punkt<text:span text:style-name="T258">e</text:span> pro Würfel reduziert</text:p>
      <text:p text:style-name="P14"><text:tab/><text:tab/>(min. Schaden pro Würfel: <text:span text:style-name="T258">1</text:span>).</text:p>
      <text:p text:style-name="P14"><text:span text:style-name="T65">30</text:span><text:span text:style-name="T34">-</text:span><text:span text:style-name="T65">31</text:span><text:tab/>D<text:span text:style-name="T252">u</text:span> <text:span text:style-name="T256">und </text:span><text:span text:style-name="T257">deine </text:span><text:span text:style-name="T256">Gefährten innerhalb </text:span><text:span text:style-name="T250">12</text:span><text:span text:style-name="T256">m </text:span>erh<text:span text:style-name="T256">a</text:span>l<text:span text:style-name="T252">t</text:span><text:span text:style-name="T256">et </text:span>+<text:span text:style-name="T250">4</text:span> auf Rettungswürfe</text:p>
      <text:p text:style-name="P14"><text:tab/><text:tab/>gegen <text:span text:style-name="T259">gute</text:span> Effekte, Wesen, Untote und alles <text:span text:style-name="T252">U</text:span>nheilig<text:span text:style-name="T252">e. </text:span>Zusätzlich</text:p>
      <text:p text:style-name="P14"><text:tab/><text:tab/>bekommen alle <text:span text:style-name="T253">Angriffe</text:span> von <text:span text:style-name="T259">guten</text:span> oder unheiligen Wesen einen</text:p>
      <text:p text:style-name="P14"><text:tab/><text:tab/>Malus von -<text:span text:style-name="T250">4</text:span> <text:span text:style-name="T253">und Schaden wird </text:span>um <text:span text:style-name="T250">4</text:span> Punkt<text:span text:style-name="T258">e</text:span> pro Würfel reduziert</text:p>
      <text:p text:style-name="P14"><text:tab/><text:tab/>(min. Schaden pro Würfel: <text:span text:style-name="T258">1</text:span>).<text:span text:style-name="T124"><text:line-break/></text:span><text:span text:style-name="T130">3</text:span><text:span text:style-name="T131">2+</text:span><text:span text:style-name="T118"><text:tab/><text:tab/>D</text:span><text:span text:style-name="T125">u</text:span><text:span text:style-name="T118"> </text:span><text:span text:style-name="T126">und </text:span><text:span text:style-name="T127">deine </text:span><text:span text:style-name="T126">Gefährten innerhalb </text:span><text:span text:style-name="T124">12</text:span><text:span text:style-name="T126">m </text:span><text:span text:style-name="T118">erh</text:span><text:span text:style-name="T126">a</text:span><text:span text:style-name="T118">l</text:span><text:span text:style-name="T125">t</text:span><text:span text:style-name="T126">et </text:span><text:span text:style-name="T118">+</text:span><text:span text:style-name="T124">4</text:span><text:span text:style-name="T118"> auf Rettungswürfe </text:span>gegen <text:span text:style-name="T259">gute<text:line-break/><text:tab/><text:tab/></text:span>Effekte, Wesen und alles <text:span text:style-name="T252">U</text:span>nheilig<text:span text:style-name="T252">e. </text:span>Zusätzlich bekommen alle <text:span text:style-name="T253">Angriffe</text:span> von <text:span text:style-name="T259">guten<text:line-break/><text:tab/><text:tab/></text:span>oder unheiligen Wesen einen Malus von -<text:span text:style-name="T250">4</text:span> <text:span text:style-name="T253">und Schaden wird </text:span>um <text:span text:style-name="T250">4</text:span> Punkt<text:span text:style-name="T258">e</text:span> pro<text:line-break/><text:tab/><text:tab/>Würfel reduziert (min. Schaden pro Würfel: <text:span text:style-name="T258">1</text:span>). <text:span text:style-name="T128">Jedes gute oder unheilige Wesen<text:line-break/><text:tab/><text:tab/>dass sich auf 12 m an dich heran bewegt erleidet 2w6+ZS Schaden je Runde.</text:span><text:span text:style-name="T126"> </text:span></text:p>
      <text:p text:style-name="P72"><text:tab/></text:p>
      <text:p text:style-name="P7">Patzer <text:span text:style-name="T13">w4-w16</text:span></text:p>
      <text:p text:style-name="P19">0-<text:tab/>Du verfehlst dein Ziel, verursachst aber keinen anderen Schaden.</text:p>
      <text:p text:style-name="P19">1<text:tab/>Dein Schlag macht dich zum Gespött der Gruppe, verursacht aber keinen</text:p>
      <text:p text:style-name="P19"><text:tab/>Schaden.</text:p>
      <text:p text:style-name="P19">2<text:tab/>Du stolperst, kannst dich aber durch einen Reflexwurf mit Schwierigkeit 10</text:p>
      <text:p text:style-name="P19"><text:tab/>retten; andernfalls musst du die nächste Runde liegend verbringen.</text:p>
      <text:p text:style-name="P19">3<text:tab/>Deine Waffe löst sich aus deiner Hand. Du greifst schnell um, bekommst</text:p>
      <text:p text:style-name="P19"><text:tab/>die Waffe aber nicht richtig zu fassen. <text:span text:style-name="T265">N</text:span>ächste<text:span text:style-name="T265">r</text:span> Angriff -2.</text:p>
      <text:p text:style-name="P19">4<text:tab/>Deine Waffe ist beschädigt: Eine Bogensehne reißt, ein Schwertgriff fällt</text:p>
      <text:p text:style-name="P19"><text:tab/>ab oder ein Schussmechanismu<text:span text:style-name="T266">s</text:span> klemmt. Die Waffe kann mit 10 Minuten</text:p>
      <text:p text:style-name="P19"><text:tab/>Arbeit repariert werden, ist aber vorerst nutzlos.</text:p>
      <text:p text:style-name="P19">5<text:tab/>Du stolperst, fällst und verschwendest diese Aktion. Du liegst am Boden</text:p>
      <text:p text:style-name="P19"><text:tab/>und musst eine Aktion nutzen, um in der nächsten Runde aufzustehen.</text:p>
      <text:p text:style-name="P19">6<text:tab/>Deine Waffe verheddert sich in deiner Rüstung. Du musst die nächste</text:p>
      <text:p text:style-name="P19"><text:tab/>Runde nutzen, um sie zu entwirren. Zusätzlich wird dein Rüstungsbonus</text:p>
      <text:p text:style-name="P19"><text:tab/>um 1 reduziert, bis du 10 Minuten <text:span text:style-name="T265">lang die Rüstung in Ordnung bringst</text:span>.</text:p>
      <text:p text:style-name="P19">7<text:tab/>Du lässt deine Waffe fallen. Du musst sie aufheben oder bei deiner</text:p>
      <text:p text:style-name="P19"><text:tab/>nächsten Aktion eine neue ziehen.</text:p>
      <text:p text:style-name="P19">8<text:tab/>Du schlägst versehentlich deine Waffe gegen einen festen, unnachgiebigen</text:p>
      <text:p text:style-name="P19"><text:tab/>Gegenstand (Stein, <text:span text:style-name="T267">Mau</text:span>er, Boden). Gewöhnliche Waffen sind ruiniert,</text:p>
      <text:p text:style-name="P19"><text:tab/>magische Waffen sind nicht betroffen.</text:p>
      <text:p text:style-name="P19">9<text:tab/>Du stolperst, was eine große Lücke in deiner Verteidigung öffnet. Der</text:p>
      <text:p text:style-name="P19"><text:tab/>nächste Gegner, der dich angreift, erhält einen Bonus von +2 auf seinen</text:p>
      <text:p text:style-name="P19"><text:tab/>Angriffswurf.</text:p>
      <text:p text:style-name="P19">10<text:tab/>Du hättest deine Rüstung in Schuss halten sollen! Die Gelenke deiner</text:p>
      <text:p text:style-name="P19"><text:tab/>Rüstung verklemmen und du bleibst an Ort und Stelle stehen. Für <text:span text:style-name="T267">w</text:span>3</text:p>
      <text:p text:style-name="P19"><text:tab/>Runden kannst du dich nicht bewegen oder angreifen. Ungerüstete</text:p>
      <text:p text:style-name="P19"><text:tab/>Charaktere sind davon nicht betroffen.</text:p>
      <text:p text:style-name="P19">11<text:tab/>Dein wilder Schwung lässt dich aus dem Gleichgewicht geraten. Du</text:p>
      <text:p text:style-name="P19"><text:tab/>erhältst einen Malus von -4 auf deinen nächsten Angriffswurf.</text:p>
      <text:p text:style-name="P19">12<text:tab/>Du schlägst versehentlich nach einem zufällig bestimmten Gefährten in</text:p>
      <text:p text:style-name="P19"><text:tab/>Reichweite. Wiederhole deinen Angriffswurf, aber nun gegen diesen</text:p>
      <text:p text:style-name="P19"><text:tab/>Gefährten.</text:p>
      <text:p text:style-name="P20">13<text:tab/>Du stolperst übel und fällst hart: w3 Schaden und du liegst am Boden </text:p>
      <text:p text:style-name="P20">14<text:tab/>Du rutschst aus und fällst auf den Rücken. <text:s/>Du musst die nächste Runde im </text:p>
      <text:p text:style-name="P20"><text:tab/>Liegen kämpfen (-1w/+2), bevor du dich aufrichten kannst.</text:p>
      <text:p text:style-name="P20">15<text:tab/>Du schaffst es irgendwie dich <text:span text:style-name="T265">mit dem Angriff </text:span>selbst zu verletzen.</text:p>
      <text:p text:style-name="P20">16+<text:tab/>Du triffst dich versehentlich selbst und erhältst Schaden+1. <text:span text:style-name="T265">Außerdem</text:span></text:p>
      <text:p text:style-name="P20"><text:span text:style-name="T112"><text:tab/>fällst du auf den Rücken und kannst </text:span><text:span text:style-name="T144">nur</text:span><text:span text:style-name="T112"> </text:span><text:span text:style-name="T144">mit </text:span><text:span text:style-name="T112">Geschick 16 </text:span><text:span text:style-name="T144">aufstehen</text:span><text:span text:style-name="T112">.</text:span></text:p>
      <text:p text:style-name="P98" loext:marker-style-name="T134"/>
      <text:p text:style-name="P100" loext:marker-style-name="T112"><text:span text:style-name="T134">Volltreffer Tabelle III für Kleriker, Hobbits, Krieger (1-2) und Zwerge (1-3)</text:span></text:p>
      <text:p text:style-name="P102" loext:marker-style-name="T112"><text:span text:style-name="T132">0-<text:tab/>Blinde Kampfwut! +w</text:span><text:span text:style-name="T133">12</text:span><text:span text:style-name="T132"> Schaden, aber auch w4 Schaden für deinen nächsten</text:span></text:p>
      <text:p text:style-name="P102" loext:marker-style-name="T112"><text:span text:style-name="T132"><text:tab/>Gefährten.# [Kampfwut: +w12 Schaden je PER oder INT]</text:span></text:p>
      <text:p text:style-name="P101" loext:marker-style-name="T112"><text:span text:style-name="T132">1<text:tab/>Kraftvoller Schlag: +w6 Schaden.</text:span></text:p>
      <text:p text:style-name="P101" loext:marker-style-name="T112"><text:span text:style-name="T132">2<text:tab/>Angriff wirft den Gegner zu Boden (Gegner am Boden: +2).</text:span></text:p>
      <text:p text:style-name="P101" loext:marker-style-name="T112"><text:span text:style-name="T132">3<text:tab/>Gegner läuft genau in den Schlag: +w8 Schaden.</text:span></text:p>
      <text:p text:style-name="P101" loext:marker-style-name="T112"><text:span text:style-name="T132">4<text:tab/>Schlag lässt den Gegner in die Knie gehen. Greife gleich nochmal an.</text:span></text:p>
      <text:p text:style-name="P101" loext:marker-style-name="T112"><text:span text:style-name="T132">5<text:tab/>Nase explodiert in Wolke von Blut: +w6 Schaden, w4 Runden ohne Geruch</text:span></text:p>
      <text:p text:style-name="P101" loext:marker-style-name="T112"><text:span text:style-name="T132">6<text:tab/>Brutaler Treffer, mehrere Rippen gebrochen! +w8 Schaden.</text:span></text:p>
      <text:p text:style-name="P101" loext:marker-style-name="T112"><text:span text:style-name="T132">7<text:tab/>Treffer auf die Hand! Seine Waffe fliegt w6+1,5 m weit weg.</text:span></text:p>
      <text:p text:style-name="P101" loext:marker-style-name="T112"><text:span text:style-name="T132">8<text:tab/>Schlag streift den Kopf! +1w6 Schaden und er ist für 6 Tage taub.</text:span></text:p>
      <text:p text:style-name="P101" loext:marker-style-name="T112"><text:span text:style-name="T132">9<text:tab/>Oberschenkelhalsknochen zerschmettert! +2w6 Schaden und -3 m Bewegung bis geheilt.</text:span></text:p>
      <text:p text:style-name="P101" loext:marker-style-name="T112"><text:span text:style-name="T132">10<text:tab/>Du zerschmetterst die Waffe des Gegners, Metallsplitter fliegen umher.</text:span></text:p>
      <text:p text:style-name="P101" loext:marker-style-name="T112"><text:span text:style-name="T132">11<text:tab/>Bauchtreffer verursacht starke Blutung. Ohne Heilung in w5 Runden tot.</text:span></text:p>
      <text:p text:style-name="P101" loext:marker-style-name="T112"><text:span text:style-name="T132">12<text:tab/>Treffer auf die Schläfe! Zähigkeit 10 + deine Stufe oder er wird bewusstlos.</text:span></text:p>
      <text:p text:style-name="P101" loext:marker-style-name="T112"><text:span text:style-name="T132">13<text:tab/>Unterkiefer gebrochen! Blut und Zähne fliegen umher: +w8 Schaden</text:span></text:p>
      <text:p text:style-name="P101" loext:marker-style-name="T112"><text:span text:style-name="T132">14<text:tab/>Körpertreffer! +2w8 Schaden</text:span></text:p>
      <text:p text:style-name="P101" loext:marker-style-name="T112"><text:span text:style-name="T132">15<text:tab/>Schulter ausgerenkt: +w8 Schaden und der Schildarm hängt kraftlos herab</text:span></text:p>
      <text:p text:style-name="P101" loext:marker-style-name="T112"><text:span text:style-name="T132">16<text:tab/>Schlag zerschmettert die Waffenhand: -4 auf alle Angriffswürfe</text:span></text:p>
      <text:p text:style-name="P101" loext:marker-style-name="T112"><text:span text:style-name="T132">17<text:tab/>Schlag schmettert Gegner zu Boden: greife gleich nochmal an.</text:span></text:p>
      <text:p text:style-name="P101" loext:marker-style-name="T112"><text:span text:style-name="T132">18<text:tab/>Stirn getroffen, graue Pampe rinnt herab. +w8 Schaden, -w4 Intelligenz und</text:span></text:p>
      <text:p text:style-name="P101" loext:marker-style-name="T112"><text:span text:style-name="T132"><text:tab/>-w4 Persönlichkeit</text:span></text:p>
      <text:p text:style-name="P101" loext:marker-style-name="T112"><text:span text:style-name="T132">19<text:tab/>Brustkorb getroffen: +2w8 Schaden</text:span></text:p>
      <text:p text:style-name="P101" loext:marker-style-name="T112"><text:span text:style-name="T132">20<text:tab/>Brust getroffen: +w8 Schaden und Betäubung für w3 Runden.</text:span></text:p>
      <text:p text:style-name="P101" loext:marker-style-name="T112"><text:span text:style-name="T132">21<text:tab/>Bein zertrümmert: +2w6 Schaden, halbe Bewegung. Greife gleich nochmal an.</text:span></text:p>
      <text:p text:style-name="P101" loext:marker-style-name="T112"><text:span text:style-name="T132">22<text:tab/>Waffenarm zertrümmert! Arm nicht mehr benutzbar, Waffe am Boden.</text:span></text:p>
      <text:p text:style-name="P101" loext:marker-style-name="T112"><text:span text:style-name="T132">23<text:tab/>Loch im Kopf: +2w8 Schaden, -w4 Intelligenz und -w4 Persönlichkeit.</text:span></text:p>
      <text:p text:style-name="P101" loext:marker-style-name="T112"><text:span text:style-name="T132">24<text:tab/>Volltreffer auf Kehlkopf: +2w8 Schaden und stolpert für w4 Runden umher.</text:span></text:p>
      <text:p text:style-name="P101" loext:marker-style-name="T112"><text:span text:style-name="T132">25<text:tab/>Rippen durch die Lunge getrieben: Gegner verliert 50% der LP und kotzt Blut.</text:span></text:p>
      <text:p text:style-name="P101" loext:marker-style-name="T112"><text:span text:style-name="T132">26<text:tab/>Gesicht zerschmettert, Augen zerstört: +2w8 Schaden und Gegner ist blind.</text:span></text:p>
      <text:p text:style-name="P101" loext:marker-style-name="T112"><text:span text:style-name="T132">27<text:tab/>Volltreffer auf Brust: +3w8 Schaden und Zähigkeit 15 + deine Stufe oder bewusstlos</text:span></text:p>
      <text:p text:style-name="P101" loext:marker-style-name="T112"><text:span text:style-name="T132">28+ Wirbelsäulentreffer: +3w8 Schaden und Zähigkeit 15 + deine Stufe oder gelähmt</text:span></text:p>
      <text:p text:style-name="P99" loext:marker-style-name="T132"/>
      <text:p text:style-name="P29"><text:span text:style-name="T134"/></text:p>
      <text:p text:style-name="P30">Tabelle 5-7: Göttliche Ungnade</text:p>
      <text:p text:style-name="P28">1<text:tab/>Du musst Buße tun <text:span text:style-name="T175">und</text:span> darfst 10 Minuten nur noch Gesänge und Gebetslieder von dir geben. *</text:p>
      <text:p text:style-name="P28">2<text:tab/>Du musst sofort um Vergebung bitten und dazu mindestens eine Stunde <text:span text:style-name="T176">am Stück </text:span>beten. Gelingt <text:span text:style-name="T176">es dir</text:span> in</text:p>
      <text:p text:style-name="P28"><text:tab/>den folgenden 2 Stunden nicht, ernte<text:span text:style-name="T176">s</text:span>t <text:span text:style-name="T176">du</text:span> das Missfallen <text:span text:style-name="T176">d</text:span>einer Gottheit <text:span text:style-name="T176">und</text:span> erhältst -1 auf all<text:span text:style-name="T268">e<text:line-break/><text:tab/></text:span>Zauberwürfe, bis <text:span text:style-name="T176">du</text:span> die volle Stunde beendet ha<text:span text:style-name="T176">s</text:span>t. *</text:p>
      <text:p text:style-name="P28">3<text:tab/>Du musst die Macht deine<text:span text:style-name="T177">s</text:span> Gott<text:span text:style-name="T177">es</text:span> mehren, indem du bis zum Sonnenaufgang einen neuen Anhänger</text:p>
      <text:p text:style-name="P28"><text:tab/>finde<text:span text:style-name="T175">st</text:span> <text:span text:style-name="T177">oder</text:span> für 24 Stunden -1 auf alle Würfe <text:span text:style-name="T175">erleidest</text:span>.</text:p>
      <text:p text:style-name="P28">4<text:tab/>Du erleidest sofort -1 auf alle Zauberwürfe bis zum nächsten Tag.</text:p>
      <text:p text:style-name="P28">5<text:tab/>D<text:span text:style-name="T178">u</text:span> muss<text:span text:style-name="T178">t</text:span> <text:span text:style-name="T178">d</text:span>ich einer Prüfung <text:span text:style-name="T178">d</text:span>einer Demut unterziehen. Für den Rest des Tages muss<text:span text:style-name="T178">t</text:span> <text:span text:style-name="T178">du</text:span> <text:span text:style-name="T178">dich </text:span>allen</text:p>
      <text:p text:style-name="P28"><text:tab/>anderen Charakteren und Wesen fügen, als wären sie <text:span text:style-name="T178">d</text:span>eine Oberen. Versag<text:span text:style-name="T178">s</text:span>t <text:span text:style-name="T178">du</text:span> dabei (nach Ermessen</text:p>
      <text:p text:style-name="P28"><text:tab/>des <text:span text:style-name="T178">Richters</text:span>), verlier<text:span text:style-name="T178">s</text:span>t <text:span text:style-name="T178">du</text:span> sofort für den Rest des Tages sämtliche Zauberfähigkeiten (auch Heilung und</text:p>
      <text:p text:style-name="P28"><text:tab/>Hände auflegen).</text:p>
      <text:p text:style-name="P28">6<text:tab/>Du erleidest einen sofortigen Malus von -1 auf Hände auflegen, bis du dich auf eine Heilungs-Queste</text:p>
      <text:p text:style-name="P28"><text:tab/>begibst. Die Queste bestimm<text:span text:style-name="T178">s</text:span>t du selbst, aber es sollte um die Heilung von Verletzten, Blinden, Lahmen</text:p>
      <text:p text:style-name="P28"><text:tab/>und Kranken gehen. Ist die Mission vollendet, hebt dein Gott den Malus auf. Solange er besteht, gilt er</text:p>
      <text:p text:style-name="P28"><text:tab/>für Hände auflegen, auch wenn der normale Ungnadebereich auf 1 zurückgefallen ist.</text:p>
      <text:p text:style-name="P28">7<text:tab/>Du musst dich einer Glaubensprüfung unterziehen. Du wirst mit einer Krankheit geschlagen, die dich je</text:p>
      <text:p text:style-name="P28"><text:tab/>1 Punkt Stärke, Geschicklichkeit und Ausdauer kostet. D<text:span text:style-name="T179">ie</text:span> Attributspunkte heil<text:span text:style-name="T179">en</text:span> auf natürliche Weise</text:p>
      <text:p text:style-name="P28"><text:tab/>um 1 Punkt pro Tag. Dir ist es verboten, sie magisch zu heilen. Falls du die Prüfung bestehst, wird alles</text:p>
      <text:p text:style-name="P28"><text:tab/>wie vorher, falls nicht vergrößert sich dein Ungnadebereich permanent um einen Punkt.</text:p>
      <text:p text:style-name="P28">8<text:tab/>Du erleidest für einen Tag -4 auf Zauberwürfe für den Zauber, durch den du in Ungnade gefallen bist.</text:p>
      <text:p text:style-name="P28"><text:tab/>Dies beinhaltet auch Hände auflegen und Unheiliges Vertreiben, falls diese die Ungnade einbrachten.</text:p>
      <text:p text:style-name="P28">9<text:tab/>Du erleidest sofort -2 auf alle Zauberwürfe bis zum nächsten Tag.</text:p>
      <text:p text:style-name="P28">10<text:tab/>Du verlierst für einen Tag den Zugriff auf einen zufällig bestimmten Zauber des ersten Grades.</text:p>
      <text:p text:style-name="P28">11<text:tab/>Dir wird von deiner Gottheit befohlen, deinen Glauben zu vertiefen, um ein besseres Verständnis</text:p>
      <text:p text:style-name="P28"><text:tab/>über deine Missetaten zu erlangen. Du erleidest sofort -2 auf alle Zauberwürfe. Die einzige Möglichkeit,</text:p>
      <text:p text:style-name="P28"><text:tab/>diesen Malus aufzuheben, ist Meditation. Pro vollen Tag, den du in Meditation verbringt, darfst du einen</text:p>
      <text:p text:style-name="P28"><text:tab/>Willenskraftwurf (Schwierigkeit 15) machen. Bei Erfolg wird der Malus aufgehoben.</text:p>
      <text:p text:style-name="P28">12<text:tab/>Du wirst vorübergehend von deinem Gott verstoßen. Heute kannst du keine Erfahrung mehr sammeln.</text:p>
      <text:p text:style-name="P28"><text:tab/>Nachher kannst du wieder Erfahrung verdienen, aber es gibt keine Nachzahlung.</text:p>
      <text:p text:style-name="P28">13<text:tab/>D<text:span text:style-name="T180">u</text:span> verlier<text:span text:style-name="T180">s</text:span>t den Zugriff auf zwei zufällig bestimmte Zauber des ersten Grades <text:span text:style-name="T180">f</text:span>ü<text:span text:style-name="T180">r 1 Tag.</text:span></text:p>
      <text:p text:style-name="P28">14<text:tab/>Deine Gottheit wünscht zu prüfen, ob du wirklich den Glauben über die Freuden der Welt stellst.</text:p>
      <text:p text:style-name="P28"><text:tab/>Berechne dein Gesamtvermögen in Goldmünzen. Du erleidest dauerhaft -4 auf alle Zauberwürfe <text:span text:style-name="T180">bis du</text:span></text:p>
      <text:p text:style-name="P28"><text:span text:style-name="T180"><text:tab/>dich von 40% d</text:span>eines Gesamtvermögens <text:span text:style-name="T180">trennst (</text:span><text:span text:style-name="T181">+</text:span><text:span text:style-name="T180">1 pro 10%). </text:span>Opfern bedeutet: zerstören, widmen,</text:p>
      <text:p text:style-name="P28"><text:tab/>spenden, daraus einen Tempel oder eine Statue errichten etc.</text:p>
      <text:p text:style-name="P28">15<text:tab/>Deine Gottheit ist heute nicht sehr nachsichtig. Wenn <text:span text:style-name="T182">du d</text:span>ich zur Nachtruhe leg<text:span text:style-name="T182">s</text:span>t, wird <text:span text:style-name="T182">d</text:span>ein</text:p>
      <text:p text:style-name="P28"><text:tab/>Ungnadebereich am kommenden Morgen nicht zurückgesetzt. Er wird auf den neuen Tag übertragen.</text:p>
      <text:p text:style-name="P28">16<text:tab/>Dein Gott versagt dir für die nächsten w4 Tage deine Fähigkeit Hände aufzulegen.</text:p>
      <text:p text:style-name="P28">17<text:tab/>Du verlierst für 24 Stunden den Zugriff auf w4+1 zufällig bestimmte Zauber.</text:p>
      <text:p text:style-name="P28">18<text:tab/>Du bist für w4 Tage nicht in der Lage, Unheiliges zu vertreiben.</text:p>
      <text:p text:style-name="P28">19<text:tab/>Du wirst mit einem körperlichen Mal deiner Treulosigkeit <text:span text:style-name="T174">befleckt</text:span>. Es hat die Gestalt eines Stigmas,</text:p>
      <text:p text:style-name="P28"><text:tab/>einer Tätowierung oder eines Geburtsmals, je nach deinen Glauben und deiner Verfehlung. Dieses</text:p>
      <text:p text:style-name="P28"><text:tab/>Zeichen ist für alle die dem gleichen Glauben angehören deutlich sichtbar, selbst durch Kleidung. Für</text:p>
      <text:p text:style-name="P28"><text:tab/>andere könnte es hingegen unsichtbar sein. Wer es sieht und dich darauf anspricht, dem musst du deine</text:p>
      <text:p text:style-name="P28"><text:tab/>Sünden und deine Sühne beschreiben. Bewahrst du eine Woche trotz des Mals deinen Glauben,</text:p>
      <text:p text:style-name="P28"><text:tab/>verschwindet das Zeichen.</text:p>
      <text:p text:style-name="P28">20+<text:tab/>Deine Fähigkeit Hände aufzulegen ist eingeschränkt. Du kannst sie für 24 Stunden <text:span text:style-name="T174">nur einmal </text:span>pro Wesen</text:p>
      <text:p text:style-name="P28"><text:tab/>einsetzen.</text:p>
      <text:p text:style-name="P28"/>
      <text:p text:style-name="P32"><text:span text:style-name="T146">* Du musst sobald möglich beginnen. Du im Kampf </text:span><text:span text:style-name="T147">kannst du </text:span><text:span text:style-name="T148">anfangen</text:span><text:span text:style-name="T146"> </text:span><text:span text:style-name="T148">wenn</text:span><text:span text:style-name="T146"> die Gefahr vorüber i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0.001cm" style:type="center"/>
          <style:tab-stop style:position="20.003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0.001cm" style:type="center"/>
          <style:tab-stop style:position="20.003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22eb8c7" style:font-size-asian="10pt" style:font-size-complex="10pt"/>
    </style:style>
    <style:style style:name="MT2" style:family="text">
      <style:text-properties fo:font-size="10pt" officeooo:rsid="026a64db" style:font-size-asian="10pt" style:font-size-complex="10pt"/>
    </style:style>
    <style:style style:name="MT3" style:family="text">
      <style:text-properties officeooo:rsid="022eb8c7"/>
    </style:style>
    <style:style style:name="MT4" style:family="text">
      <style:text-properties fo:font-size="10pt" officeooo:rsid="025d6c2a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99cm" style:distance-after-sep="0.199cm" style:line-style="solid" style:adjustment="left" style:rel-width="25%" style:color="#000000"/>
      </style:page-layout-properties>
      <style:header-style/>
      <style:footer-style>
        <style:header-footer-properties fo:min-height="0.399cm" fo:margin-left="0cm" fo:margin-right="0cm" fo:margin-top="0.1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4-0</text:span><text:span text:style-name="MT2">6</text:span><text:span text:style-name="MT1">-</text:span><text:span text:style-name="MT2">10</text:span><text:span text:style-name="MT3"><text:tab/></text:span><text:bookmark-start text:name="PageNumWizard_FOOTER_Standard1"/><text:page-number text:select-page="current">10</text:page-number><text:bookmark-end text:name="PageNumWizard_FOOTER_Standard1"/><text:tab/><text:span text:style-name="MT1">Holm der Hirtenkleriker </text:span><text:span text:style-name="MT4">2</text:span><text:span text:style-name="MT1">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06-10T20:48:50.652000000</dc:date>
    <meta:editing-duration>P3DT15H24M48S</meta:editing-duration>
    <meta:editing-cycles>605</meta:editing-cycles>
    <meta:generator>LibreOffice/7.6.5.2$Windows_X86_64 LibreOffice_project/38d5f62f85355c192ef5f1dd47c5c0c0c6d6598b</meta:generator>
    <meta:print-date>2024-04-29T23:01:46.450000000</meta:print-date>
    <meta:printed-by>PDF-Dateien</meta:printed-by>
    <meta:document-statistic meta:table-count="1" meta:image-count="0" meta:object-count="0" meta:page-count="10" meta:paragraph-count="405" meta:word-count="3253" meta:character-count="20180" meta:non-whitespace-character-count="16780"/>
  </office:meta>
</office:document-meta>
</file>